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bcfef241e7d9e9933eded777f1014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040-swadr00w:start"/><text:bookmark-start text:name="__RefHeading___struktura_adresy_1"/><text:bookmark-start text:name="struktura_adresy"/>Struktura adresy<text:bookmark-end text:name="__RefHeading___struktura_adresy_1"/><text:bookmark-end text:name="struktura_adresy"/></text:h>
      <text:p text:style-name="Text_20_body">V tomto číselníku se definuje struktura adres (jednotlivé řádky adres). Tato nadefinovaná struktura adres bude použita na formulářích v oblasti zakázky.</text:p>
      <text:p text:style-name="Text_20_body"><draw:frame draw:style-name="media" draw:name="0" text:anchor-type="as-char" draw:z-index="0" svg:width="20.849166666667cm" style:rel-width="100%" svg:height="11.932708333333cm" style:rel-height="scale"><draw:image xlink:href="Pictures/6bcfef241e7d9e9933eded777f10141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Adr.č. </text:p>
          </table:table-cell>
          <table:table-cell office:value-type="string" table:style-name="tablecell">
            <text:p text:style-name="tablealignleft"> Číslo struktury adres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struktury adresy. </text:p>
          </table:table-cell>
        </table:table-row>
        <table:table-row>
          <table:table-cell office:value-type="string" table:style-name="tablecell">
            <text:p text:style-name="tablealignleft"> Řádek č. 1-8 </text:p>
          </table:table-cell>
          <table:table-cell office:value-type="string" table:style-name="tablecell">
            <text:p text:style-name="tablealignleft"> Přiřazení čísla části adresy k jednotlivým řádkům. </text:p>
          </table:table-cell>
        </table:table-row>
      </table:table>
      <text:p text:style-name="Text_20_body">// Strana: /basstamm/swadr00w/swadr101f // <text:line-break/>
// Strana: /basstamm/swadr00w // <text:line-break/>
// Strana: /basstamm/swadr00w/_set_0 // <text:line-break/>
// Strana: /basstamm/swad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54:12</meta:creation-date>
    <dc:creator>Generated</dc:creator>
    <dc:date>2026-08-15T10::54:12</dc:date>
    <dc:language>en-US</dc:language>
    <meta:editing-cycles>1</meta:editing-cycles>
    <meta:editing-duration>PT0S</meta:editing-duration>
    <dc:title>i2doku-cz:020-ciselniky:020-obchodu:040-swadr00w:start</dc:title>
  </office:meta>
</office:document-meta>
</file>