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d6647d4624595d5e022ecdfcf276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60-swfun00w:start"/><text:bookmark-start text:name="__RefHeading___ciselnik_funkci_1"/><text:bookmark-start text:name="ciselnik_funkci"/>Číselník funkcí<text:bookmark-end text:name="__RefHeading___ciselnik_funkci_1"/><text:bookmark-end text:name="ciselnik_funkci"/></text:h>
      <text:p text:style-name="Text_20_body"><draw:frame draw:style-name="media" draw:name="0" text:anchor-type="as-char" draw:z-index="0" svg:width="15.292916666667cm" svg:height="11.932708333333cm"><draw:image xlink:href="Pictures/d1d6647d4624595d5e022ecdfcf276e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Funkce </text:p>
          </table:table-cell>
          <table:table-cell office:value-type="string" table:style-name="tablecell">
            <text:p text:style-name="tablealignleft"> Zkratka názvu funk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funkce. </text:p>
          </table:table-cell>
        </table:table-row>
      </table:table>
      <text:p text:style-name="Text_20_body">// Strana: /basstamm/swfun00w/swfun101f // <text:line-break/>
// Strana: /basstamm/swfun00w/_set_0 // <text:line-break/>
// Strana: /basstamm/swfun00w/_set_1 // <text:line-break/>
// Strana: /basstamm/swfu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18:36</meta:creation-date>
    <dc:creator>Generated</dc:creator>
    <dc:date>2026-08-18T04::18:36</dc:date>
    <dc:language>en-US</dc:language>
    <meta:editing-cycles>1</meta:editing-cycles>
    <meta:editing-duration>PT0S</meta:editing-duration>
    <dc:title>i2doku-cz:020-ciselniky:020-obchodu:060-swfun00w:start</dc:title>
  </office:meta>
</office:document-meta>
</file>