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1cea2cc0d3f707c93073a4dd10ff4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80-swmer00w:start"/><text:bookmark-start text:name="__RefHeading___ciselnik_atributu_1"/><text:bookmark-start text:name="ciselnik_atributu"/>Číselník atributů<text:bookmark-end text:name="__RefHeading___ciselnik_atributu_1"/><text:bookmark-end text:name="ciselnik_atributu"/></text:h>
      <text:p text:style-name="Text_20_body">Volně nastavitelné atributy pro přiřazení k adrese. Přes tyto přiřazené atributy mohou být v číselníku adres provedeny volně definovatelné výběry adres.</text:p>
      <text:p text:style-name="Text_20_body"><draw:frame draw:style-name="media" draw:name="0" text:anchor-type="as-char" draw:z-index="0" svg:width="20.849166666667cm" style:rel-width="100%" svg:height="11.932708333333cm" style:rel-height="scale"><draw:image xlink:href="Pictures/2b1cea2cc0d3f707c93073a4dd10ff4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Atribut </text:p>
          </table:table-cell>
          <table:table-cell office:value-type="string" table:style-name="tablecell">
            <text:p text:style-name="tablealignleft"> Kód atribut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atributu. </text:p>
          </table:table-cell>
        </table:table-row>
        <table:table-row>
          <table:table-cell office:value-type="string" table:style-name="tablecell">
            <text:p text:style-name="tablealignleft"> Pole </text:p>
          </table:table-cell>
          <table:table-cell office:value-type="string" table:style-name="tablecell">
            <text:p text:style-name="tablealignleft"> Typ pole atributu - výběr z přednastavených možností. </text:p>
          </table:table-cell>
        </table:table-row>
        <table:table-row>
          <table:table-cell office:value-type="string" table:style-name="tablecell">
            <text:p text:style-name="tablealignleft"> Tabulka kódů </text:p>
          </table:table-cell>
          <table:table-cell office:value-type="string" table:style-name="tablecell">
            <text:p text:style-name="tablealignleft"> Přiřazení kódu z tabulky kódu atributů - v případě typu pole atributu Tabulka. </text:p>
          </table:table-cell>
        </table:table-row>
      </table:table>
      <text:p text:style-name="Text_20_body">// Strana: /basstamm/swmer00w/swmer101f // <text:line-break/>
// Strana: /basstamm/swmer00w/_set_0 // <text:line-break/>
// Strana: /basstamm/swmer00w/_set_1 // <text:line-break/>
// Strana: /basstamm/swme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1:23</meta:creation-date>
    <dc:creator>Generated</dc:creator>
    <dc:date>2026-08-17T08::41:23</dc:date>
    <dc:language>en-US</dc:language>
    <meta:editing-cycles>1</meta:editing-cycles>
    <meta:editing-duration>PT0S</meta:editing-duration>
    <dc:title>i2doku-cz:020-ciselniky:020-obchodu:080-swmer00w:start</dc:title>
  </office:meta>
</office:document-meta>
</file>