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748bd6b5d90c266a9b52a788a5b4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90-swmak00w:start"/><text:bookmark-start text:name="__RefHeading___kategorie_aliasu_1"/><text:bookmark-start text:name="kategorie_aliasu"/>Kategorie aliasů<text:bookmark-end text:name="__RefHeading___kategorie_aliasu_1"/><text:bookmark-end text:name="kategorie_aliasu"/></text:h>
      <text:p text:style-name="Text_20_body"><draw:frame draw:style-name="media" draw:name="0" text:anchor-type="as-char" draw:z-index="0" svg:width="15.292916666667cm" svg:height="11.932708333333cm"><draw:image xlink:href="Pictures/6d748bd6b5d90c266a9b52a788a5b496.jpg" xlink:type="simple" xlink:show="embed" xlink:actuate="onLoad"/></draw:frame></text:p>
      <text:p text:style-name="Text_20_body">// Strana: /basstamm/swmak00w/_set_0 // <text:line-break/>
// Strana: /basstamm/swmak00w/_set_1 // <text:line-break/>
// Strana: /basstamm/swmak00w/swmak101f // <text:line-break/>
// Strana: /basstamm/swmak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38</meta:creation-date>
    <dc:creator>Generated</dc:creator>
    <dc:date>2026-08-15T11::27:38</dc:date>
    <dc:language>en-US</dc:language>
    <meta:editing-cycles>1</meta:editing-cycles>
    <meta:editing-duration>PT0S</meta:editing-duration>
    <dc:title>i2doku-cz:020-ciselniky:020-obchodu:090-swmak00w:start</dc:title>
  </office:meta>
</office:document-meta>
</file>