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85b3d082f919cabc80ae758ea8be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100-swad100w:swad1102f:start"/><text:bookmark-start text:name="__RefHeading___ciselnik_atributu_1"/><text:bookmark-start text:name="ciselnik_atributu"/>Číselník atributů<text:bookmark-end text:name="__RefHeading___ciselnik_atributu_1"/><text:bookmark-end text:name="ciselnik_atributu"/></text:h>
      <text:p text:style-name="Text_20_body">Na této straně přiřazujeme atributy jednotlivým typům adresy.</text:p>
      <text:p text:style-name="Text_20_body"><draw:frame draw:style-name="media" draw:name="0" text:anchor-type="as-char" draw:z-index="0" svg:width="20.849166666667cm" style:rel-width="100%" svg:height="11.932708333333cm" style:rel-height="scale"><draw:image xlink:href="Pictures/e385b3d082f919cabc80ae758ea8bee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Atribut </text:p>
          </table:table-cell>
          <table:table-cell office:value-type="string" table:style-name="tablecell">
            <text:p text:style-name="tablealignleft"> Přiřazení atributu typu adresy. </text:p>
          </table:table-cell>
        </table:table-row>
      </table:table>
      <text:p text:style-name="Text_20_body">// Strana: /basstamm/swad100w/swad1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13:54</meta:creation-date>
    <dc:creator>Generated</dc:creator>
    <dc:date>2026-08-18T04::13:54</dc:date>
    <dc:language>en-US</dc:language>
    <meta:editing-cycles>1</meta:editing-cycles>
    <meta:editing-duration>PT0S</meta:editing-duration>
    <dc:title>i2doku-cz:020-ciselniky:020-obchodu:100-swad100w:swad1102f:start</dc:title>
  </office:meta>
</office:document-meta>
</file>