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110-sxwafpev00w:start"/><text:bookmark-start text:name="__RefHeading___rozdelovnik_zamestnancu_1"/><text:bookmark-start text:name="rozdelovnik_zamestnancu"/>Rozdělovník zaměstnanců<text:bookmark-end text:name="__RefHeading___rozdelovnik_zamestnancu_1"/><text:bookmark-end text:name="rozdelovnik_zamestnancu"/></text:h>
      <text:p text:style-name="Text_20_body">Na této straně zadáváme názvy rozdělovníků. </text:p>
      <text:p text:style-name="Text_20_body"><draw:frame draw:style-name="media" draw:name="0" text:anchor-type="as-char" draw:z-index="0" svg:width="" svg:rel-width="100%" svg:height="0cm"><draw:image xlink:href="/var/www/dokuwiki/data/media/i2doku-cz/020-ciselniky/020-obchodu/110-sxwafpev00w/cz_02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020-obchodu:110-sxwafpev00w:sxwafpev102f:start" text:style-name="Internet_20_link" text:visited-style-name="Visited_20_Internet_20_Link">Zaměstnanec</text:a></text:p>
        </text:list-item>
      </text:list>
      <text:line-break/>
      <text:p text:style-name="Text_20_body">// Strana: /basstamm/sxwafpev00w/sxwafpev101f // <text:line-break/>
// Strana: /basstamm/sxwafpev00w // <text:line-break/>
// Strana: /basstamm/sxwafpev00w/_set_0 // <text:line-break/>
// Strana: /basstamm/sxwafpev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7:49</meta:creation-date>
    <dc:creator>Generated</dc:creator>
    <dc:date>2026-08-17T17::07:49</dc:date>
    <dc:language>en-US</dc:language>
    <meta:editing-cycles>1</meta:editing-cycles>
    <meta:editing-duration>PT0S</meta:editing-duration>
    <dc:title>i2doku-cz:020-ciselniky:020-obchodu:110-sxwafpev00w:start</dc:title>
  </office:meta>
</office:document-meta>
</file>