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b74d6ef3440340f0e2385fd34597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30-marketingu:020-sxwpubor00w:start"/><text:bookmark-start text:name="__RefHeading___publikacni_organ_1"/><text:bookmark-start text:name="publikacni_organ"/>Publikační orgán<text:bookmark-end text:name="__RefHeading___publikacni_organ_1"/><text:bookmark-end text:name="publikacni_organ"/></text:h>
      <text:p text:style-name="Text_20_body">Na této straně zadáváme publikační orgány pro zajištění skupiny marketingových aktivit inzerce.</text:p>
      <text:p text:style-name="Text_20_body"><draw:frame draw:style-name="media" draw:name="0" text:anchor-type="as-char" draw:z-index="0" svg:width="16.880416666667cm" svg:height="11.853333333333cm"><draw:image xlink:href="Pictures/8db74d6ef3440340f0e2385fd345970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Kód publikačního orgán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Krátký název publikačního orgánu.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Období, ve kterém publikační orgán vznikl. Pole je čtyřmístné, numerické a může být sestaveno volně. </text:p>
          </table:table-cell>
        </table:table-row>
        <table:table-row>
          <table:table-cell office:value-type="string" table:style-name="tablecell">
            <text:p text:style-name="tablealignleft"> Vydání </text:p>
          </table:table-cell>
          <table:table-cell office:value-type="string" table:style-name="tablecell">
            <text:p text:style-name="tablealignleft"> Přiřazení adresy z číselníku adres, která zajistí vydání v publikačním orgánu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Jazyk, v kterém publikační orgán vznikl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030-marketingu:020-sxwpubor00w:sxwpubor102f:start" text:style-name="Internet_20_link" text:visited-style-name="Visited_20_Internet_20_Link">Poznámky</text:a></text:p>
        </text:list-item>
      </text:list>
      <text:line-break/>
      <text:p text:style-name="Text_20_body">// Strana: /basstamm/sxwpubor00w/sxwpubor101f // <text:line-break/>
// Strana: /basstamm/sxwpubor00w // <text:line-break/>
// Strana: /basstamm/sxwpubor00w/_set_0 // <text:line-break/>
// Strana: /basstamm/sxwpubo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45</meta:creation-date>
    <dc:creator>Generated</dc:creator>
    <dc:date>2026-08-15T12::08:45</dc:date>
    <dc:language>en-US</dc:language>
    <meta:editing-cycles>1</meta:editing-cycles>
    <meta:editing-duration>PT0S</meta:editing-duration>
    <dc:title>i2doku-cz:020-ciselniky:030-marketingu:020-sxwpubor00w:start</dc:title>
  </office:meta>
</office:document-meta>
</file>