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c6b6206df5dd2795483457e095e8ed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30-marketingu:020-sxwpubor00w:sxwpubor102f:start"/><text:bookmark-start text:name="__RefHeading___poznamky_1"/><text:bookmark-start text:name="poznamky"/>Poznámky<text:bookmark-end text:name="__RefHeading___poznamky_1"/><text:bookmark-end text:name="poznamky"/></text:h>
      <text:p text:style-name="Text_20_body">Zde je možné zadat dodatečné poznámky k publikačnímu orgánu, max. 40 řádek každý o 70 znacích.</text:p>
      <text:p text:style-name="Text_20_body"><draw:frame draw:style-name="media" draw:name="0" text:anchor-type="as-char" draw:z-index="0" svg:width="16.880416666667cm" svg:height="11.853333333333cm"><draw:image xlink:href="Pictures/dc6b6206df5dd2795483457e095e8ed0.jpg" xlink:type="simple" xlink:show="embed" xlink:actuate="onLoad"/></draw:frame></text:p>
      <text:p text:style-name="Text_20_body">// Strana: /basstamm/sxwpubor00w/sxwpubor102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7::08:49</meta:creation-date>
    <dc:creator>Generated</dc:creator>
    <dc:date>2026-08-17T07::08:49</dc:date>
    <dc:language>en-US</dc:language>
    <meta:editing-cycles>1</meta:editing-cycles>
    <meta:editing-duration>PT0S</meta:editing-duration>
    <dc:title>i2doku-cz:020-ciselniky:030-marketingu:020-sxwpubor00w:sxwpubor102f:start</dc:title>
  </office:meta>
</office:document-meta>
</file>