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8db97dd9f41e2d7d0c5a90d1e35e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30-marketingu:start"/><text:bookmark-start text:name="__RefHeading___ciselniky_marketingu_1"/><text:bookmark-start text:name="ciselniky_marketingu"/>Číselníky marketingu<text:bookmark-end text:name="__RefHeading___ciselniky_marketingu_1"/><text:bookmark-end text:name="ciselniky_marketingu"/></text:h>
      <text:p text:style-name="Text_20_body">Číselníky marketingu obsahují údaje pro modul CRM, které se nevztahují výlučně k adrese.</text:p>
      <text:h text:style-name="Heading_20_2" text:outline-level="2"><text:bookmark-start text:name="__RefHeading___skupiny_marketingovych_aktivit_2"/><text:bookmark-start text:name="skupiny_marketingovych_aktivit"/>Skupiny marketingových aktivit<text:bookmark-end text:name="__RefHeading___skupiny_marketingovych_aktivit_2"/><text:bookmark-end text:name="skupiny_marketingovych_aktivit"/></text:h>
      <text:p text:style-name="Text_20_body">Na této straně zadáváme druhy marketingových aktivit jako např. návštěva, veletrh. </text:p>
      <text:p text:style-name="Text_20_body"><draw:frame draw:style-name="media" draw:name="0" text:anchor-type="as-char" draw:z-index="0" svg:width="16.880416666667cm" svg:height="11.853333333333cm"><draw:image xlink:href="Pictures/2c8db97dd9f41e2d7d0c5a90d1e35e9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Kód (alfanumerický) skupiny martetingových aktivit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Krátký název skupiny marketingových aktivit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30-marketingu:020-sxwpubor00w:start" text:style-name="Internet_20_link" text:visited-style-name="Visited_20_Internet_20_Link">Publikační orgán</text:a></text:p>
        </text:list-item>
        <text:list-item>
          <text:p text:style-name="List_20_1_Content_Last"><text:a xlink:type="simple" xlink:href="https://wiki.data-norms.cz/doku.php?id=i2doku-cz:020-ciselniky:030-marketingu:030-sxwinsar00w:start" text:style-name="Internet_20_link" text:visited-style-name="Visited_20_Internet_20_Link">Druhy inzerátů</text:a></text:p>
        </text:list-item>
      </text:list>
      <text:line-break/>
      <text:p text:style-name="Text_20_body">// Strana: /basstamm/sxwmarkm00w/sxwmarkm101f // <text:line-break/>
// Strana: /basstamm/sxwmarkm00w/_set_1 // <text:line-break/>
// Strana: /basstamm/sxwmarkm00w // <text:line-break/>
// Strana: /_menu/xpcode/xpcode30 // <text:line-break/>
// Strana: /basstamm/sxwmarkm00w/_set_0 // <text:line-break/>
// Strana: /basstamm/swmar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27:06</meta:creation-date>
    <dc:creator>Generated</dc:creator>
    <dc:date>2026-08-17T06::27:06</dc:date>
    <dc:language>en-US</dc:language>
    <meta:editing-cycles>1</meta:editing-cycles>
    <meta:editing-duration>PT0S</meta:editing-duration>
    <dc:title>i2doku-cz:020-ciselniky:030-marketingu:start</dc:title>
  </office:meta>
</office:document-meta>
</file>