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ebd9339a763b03d3c9c5dbaa047aa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10-swank00w:start"/><text:bookmark-start text:name="__RefHeading___ciselne_intervaly_zakazky_1"/><text:bookmark-start text:name="ciselne_intervaly_zakazky"/>Číselné intervaly zakázky<text:bookmark-end text:name="__RefHeading___ciselne_intervaly_zakazky_1"/><text:bookmark-end text:name="ciselne_intervaly_zakazky"/></text:h>
      <text:p text:style-name="Text_20_body"><draw:frame draw:style-name="media" draw:name="0" text:anchor-type="as-char" draw:z-index="0" svg:width="15.292916666667cm" svg:height="11.932708333333cm"><draw:image xlink:href="Pictures/86ebd9339a763b03d3c9c5dbaa047aa4.jpg" xlink:type="simple" xlink:show="embed" xlink:actuate="onLoad"/></draw:frame></text:p>
      <text:p text:style-name="Text_20_body">// Strana: /basstamm/swank00w // <text:line-break/>
// Strana: /basstamm/swank00w/_set_0 // <text:line-break/>
// Strana: /basstamm/swank00w/_set_1_01 // <text:line-break/>
// Strana: /basstamm/swank00w/swank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0:56</meta:creation-date>
    <dc:creator>Generated</dc:creator>
    <dc:date>2026-08-15T09::30:56</dc:date>
    <dc:language>en-US</dc:language>
    <meta:editing-cycles>1</meta:editing-cycles>
    <meta:editing-duration>PT0S</meta:editing-duration>
    <dc:title>i2doku-cz:020-ciselniky:040-zakazek:010-swank00w:start</dc:title>
  </office:meta>
</office:document-meta>
</file>