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f7c0ed52bceff2dc451e3ccf965bd9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020-swlbe00w:start"/><text:bookmark-start text:name="__RefHeading___dodaci_podminky_1"/><text:bookmark-start text:name="dodaci_podminky"/>Dodací podmínky<text:bookmark-end text:name="__RefHeading___dodaci_podminky_1"/><text:bookmark-end text:name="dodaci_podminky"/></text:h>
      <text:p text:style-name="Text_20_body">Na této straně zadané dodací podnínky můžeme přiřadit v číselníku zákazníků a dodavatelů k jednotlivým zákazníkům a dodavatelům. Dodací podmínky můžeme přiřadit i přímo při realizaci zakázky a mohou být také natištěny na dokladech. Ovlivňují zpracování pouze při automatickém zpracování stanovených tarifů.</text:p>
      <text:p text:style-name="Text_20_body"><draw:frame draw:style-name="media" draw:name="0" text:anchor-type="as-char" draw:z-index="0" svg:width="17.277291666667cm" style:rel-width="100%" svg:height="12.3825cm" style:rel-height="scale"><draw:image xlink:href="Pictures/ef7c0ed52bceff2dc451e3ccf965bd9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odací podmínky </text:p>
          </table:table-cell>
          <table:table-cell office:value-type="string" table:style-name="tablecell">
            <text:p text:style-name="tablealignleft"> Číslo dodací podmínk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Vícejazyčný název dodací podmínky. </text:p>
          </table:table-cell>
        </table:table-row>
      </table:table>
      <text:p text:style-name="Text_20_body">// Strana: /basstamm/swlbe00w/swlbe101f // <text:line-break/>
// Strana: /basstamm/swlbe00w // <text:line-break/>
// Strana: /basstamm/swlbe00w/_set_0 // <text:line-break/>
// Strana: /basstamm/swlbe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6::31:17</meta:creation-date>
    <dc:creator>Generated</dc:creator>
    <dc:date>2026-08-17T16::31:17</dc:date>
    <dc:language>en-US</dc:language>
    <meta:editing-cycles>1</meta:editing-cycles>
    <meta:editing-duration>PT0S</meta:editing-duration>
    <dc:title>i2doku-cz:020-ciselniky:040-zakazek:020-swlbe00w:start</dc:title>
  </office:meta>
</office:document-meta>
</file>