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a8da38cf1015e5b86f1b2268c3c1f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030-swzbd00w:swzbd104f_01:start"/><text:bookmark-start text:name="__RefHeading___stupne_platby_4-5_1"/><text:bookmark-start text:name="stupne_platby_4-5"/>Stupně platby 4-5<text:bookmark-end text:name="__RefHeading___stupne_platby_4-5_1"/><text:bookmark-end text:name="stupne_platby_4-5"/></text:h>
      <text:p text:style-name="Text_20_body">Na této stránce mohou být evidovány vícejazyčné názvy stupňů platby 4-5.</text:p>
      <text:p text:style-name="Text_20_body"><draw:frame draw:style-name="media" draw:name="0" text:anchor-type="as-char" draw:z-index="0" svg:width="17.806458333333cm" style:rel-width="100%" svg:height="13.202708333333cm" style:rel-height="scale"><draw:image xlink:href="Pictures/52a8da38cf1015e5b86f1b2268c3c1f0.jpg" xlink:type="simple" xlink:show="embed" xlink:actuate="onLoad"/></draw:frame></text:p>
      <text:p text:style-name="Text_20_body">// Strana: /basstamm/swzbd00w/swzbd104f_0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4::50:35</meta:creation-date>
    <dc:creator>Generated</dc:creator>
    <dc:date>2026-08-18T04::50:35</dc:date>
    <dc:language>en-US</dc:language>
    <meta:editing-cycles>1</meta:editing-cycles>
    <meta:editing-duration>PT0S</meta:editing-duration>
    <dc:title>i2doku-cz:020-ciselniky:040-zakazek:030-swzbd00w:swzbd104f_01:start</dc:title>
  </office:meta>
</office:document-meta>
</file>