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437cc9fff223e09bdc92891862c738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050-swbes00w:start"/><text:bookmark-start text:name="__RefHeading___druhy_objednavek_1"/><text:bookmark-start text:name="druhy_objednavek"/>Druhy objednávek<text:bookmark-end text:name="__RefHeading___druhy_objednavek_1"/><text:bookmark-end text:name="druhy_objednavek"/></text:h>
      <text:p text:style-name="Text_20_body">V tomto číselníku se definují druhy objednávek (např. telefonické, písemné, zaslané mailem atd.) v oblasti zakázky. Název druhu objednávky může být vytištěn na dokladu.</text:p>
      <text:p text:style-name="Text_20_body"><draw:frame draw:style-name="media" draw:name="0" text:anchor-type="as-char" draw:z-index="0" svg:width="17.277291666667cm" style:rel-width="100%" svg:height="12.3825cm" style:rel-height="scale"><draw:image xlink:href="Pictures/a437cc9fff223e09bdc92891862c7384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ruh objednávky </text:p>
          </table:table-cell>
          <table:table-cell office:value-type="string" table:style-name="tablecell">
            <text:p text:style-name="tablealignleft"> Číslo druhu objednávk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druhu objednávky (název je možné evidovat i v cizích jazycích). </text:p>
          </table:table-cell>
        </table:table-row>
      </table:table>
      <text:p text:style-name="Text_20_body">// Strana: /basstamm/swbes00w/swbes101f // <text:line-break/>
// Strana: /basstamm/swbes00w // <text:line-break/>
// Strana: /basstamm/swbes00w/_set_0 // <text:line-break/>
// Strana: /basstamm/swbes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19:44</meta:creation-date>
    <dc:creator>Generated</dc:creator>
    <dc:date>2026-08-17T09::19:44</dc:date>
    <dc:language>en-US</dc:language>
    <meta:editing-cycles>1</meta:editing-cycles>
    <meta:editing-duration>PT0S</meta:editing-duration>
    <dc:title>i2doku-cz:020-ciselniky:040-zakazek:050-swbes00w:start</dc:title>
  </office:meta>
</office:document-meta>
</file>