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b8288f02853e6cf249c974c7797eef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40-zakazek:070-sxwliefr00w:start"/><text:bookmark-start text:name="__RefHeading___dodaci_lhuty_1"/><text:bookmark-start text:name="dodaci_lhuty"/>Dodací lhůty<text:bookmark-end text:name="__RefHeading___dodaci_lhuty_1"/><text:bookmark-end text:name="dodaci_lhuty"/></text:h>
      <text:p text:style-name="Text_20_body">V tomto číselníku se definují dodací lhůty, které jsou používány v rámci zpracování zakázky a vykazovány zákazníkovi. Obzvlášť významné jsou při vystavování nabídek.</text:p>
      <text:p text:style-name="Text_20_body"><draw:frame draw:style-name="media" draw:name="0" text:anchor-type="as-char" draw:z-index="0" svg:width="15.292916666667cm" svg:height="11.773958333333cm"><draw:image xlink:href="Pictures/7b8288f02853e6cf249c974c7797eefe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Dodací lhůta </text:p>
          </table:table-cell>
          <table:table-cell office:value-type="string" table:style-name="tablecell">
            <text:p text:style-name="tablealignleft"> Číslo dodací lhůty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dodací lhůty, který je vykazován zákazníkům na formuláři. Tento název je možné evidovat v jednotlivých cizích jazycích. </text:p>
          </table:table-cell>
        </table:table-row>
      </table:table>
      <text:p text:style-name="Text_20_body">// Strana: /basstamm/sxwliefr00w/sxwliefr101f // <text:line-break/>
// Strana: /basstamm/sxwliefr00w/_set_0 // <text:line-break/>
// Strana: /basstamm/sxwliefr00w/_set_1 // <text:line-break/>
// Strana: /basstamm/sxwliefr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2::07:22</meta:creation-date>
    <dc:creator>Generated</dc:creator>
    <dc:date>2026-08-15T12::07:22</dc:date>
    <dc:language>en-US</dc:language>
    <meta:editing-cycles>1</meta:editing-cycles>
    <meta:editing-duration>PT0S</meta:editing-duration>
    <dc:title>i2doku-cz:020-ciselniky:040-zakazek:070-sxwliefr00w:start</dc:title>
  </office:meta>
</office:document-meta>
</file>