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080-swazk00w:start"/><text:bookmark-start text:name="__RefHeading___dodatecne_naklady_zakazky_1"/><text:bookmark-start text:name="dodatecne_naklady_zakazky"/>Dodatečné náklady zakázky<text:bookmark-end text:name="__RefHeading___dodatecne_naklady_zakazky_1"/><text:bookmark-end text:name="dodatecne_naklady_zakazky"/></text:h>
      <text:p text:style-name="Text_20_body">Dodatečné náklady zakázky jsou náklady (např. dopravné, poštovné, balné), které je možné v zápatí zakázky připočítat k ceně zakázky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40-zakazek:080-swazk00w:swazk101f:start" text:style-name="Internet_20_link" text:visited-style-name="Visited_20_Internet_20_Link">Dodatečné náklady zakázky</text:a></text:p>
        </text:list-item>
        <text:list-item>
          <text:p text:style-name="List_20_1_Content"><text:a xlink:type="simple" xlink:href="https://wiki.data-norms.cz/doku.php?id=i2doku-cz:020-ciselniky:040-zakazek:080-swazk00w:swazk102f:start" text:style-name="Internet_20_link" text:visited-style-name="Visited_20_Internet_20_Link">Název</text:a></text:p>
        </text:list-item>
        <text:list-item>
          <text:p text:style-name="List_20_1_Content_Last"><text:a xlink:type="simple" xlink:href="https://wiki.data-norms.cz/doku.php?id=i2doku-cz:020-ciselniky:040-zakazek:080-swazk00w:swazk103f:start" text:style-name="Internet_20_link" text:visited-style-name="Visited_20_Internet_20_Link">Částky</text:a></text:p>
        </text:list-item>
      </text:list>
      <text:line-break/>
      <text:p text:style-name="Text_20_body">// Strana: /basstamm/swazk00w/_set_0 // <text:line-break/>
// Strana: /basstamm/swazk00w/_set_1 // <text:line-break/>
// Strana: /basstamm/swazk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8:39</meta:creation-date>
    <dc:creator>Generated</dc:creator>
    <dc:date>2026-08-15T12::08:39</dc:date>
    <dc:language>en-US</dc:language>
    <meta:editing-cycles>1</meta:editing-cycles>
    <meta:editing-duration>PT0S</meta:editing-duration>
    <dc:title>i2doku-cz:020-ciselniky:040-zakazek:080-swazk00w:start</dc:title>
  </office:meta>
</office:document-meta>
</file>