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37302c6a26de0c923db92cfb990c82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80-swazk00w:swazk101f:start"/><text:bookmark-start text:name="__RefHeading___dodatecne_naklady_zakazky_1"/><text:bookmark-start text:name="dodatecne_naklady_zakazky"/>Dodatečné náklady zakázky<text:bookmark-end text:name="__RefHeading___dodatecne_naklady_zakazky_1"/><text:bookmark-end text:name="dodatecne_naklady_zakazky"/></text:h>
      <text:p text:style-name="Text_20_body">Dodatečné náklady zakázky jsou náklady (např. dopravné, poštovné, balné), které je možné v zápatí zakázky připočítat k ceně zakázky.</text:p>
      <text:p text:style-name="Text_20_body"><draw:frame draw:style-name="media" draw:name="0" text:anchor-type="as-char" draw:z-index="0" svg:width="18.203333333333cm" style:rel-width="100%" svg:height="13.096875cm" style:rel-height="scale"><draw:image xlink:href="Pictures/f37302c6a26de0c923db92cfb990c82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Číslo dodatečného nákladu zakázk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odatečného nákladu zakázky. </text:p>
          </table:table-cell>
        </table:table-row>
        <table:table-row>
          <table:table-cell office:value-type="string" table:style-name="tablecell">
            <text:p text:style-name="tablealignleft"> Způsob výpočtu </text:p>
          </table:table-cell>
          <table:table-cell office:value-type="string" table:style-name="tablecell">
            <text:p text:style-name="tablealignleft"> Přepínací tlačítko pro výběr způsobu výpočtu dodatečných nákladů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Žádný - nenásleduje žádný výpočet a určující je zadaná částka v zápatí zakáz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Hodnota - následuje výpočet dodatečných nákladů v závislosti na hodnotě zakáz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nožství - následuje výpočet dodatečných nákladů v závislosti na množství zakáz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Úrok - následuje výpočet dodatečných nákladů v závislosti na úrok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ložky - následuje výpočet dodatečných nákladů v závislosti na položkách zakázk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Částky rozhodné pro výpočet mohou být evidovány podle druhů dokladů na straně Částky. </text:p>
          </table:table-cell>
        </table:table-row>
        <table:table-row>
          <table:table-cell office:value-type="string" table:style-name="tablecell">
            <text:p text:style-name="tablealignleft"> Označení daně </text:p>
          </table:table-cell>
          <table:table-cell office:value-type="string" table:style-name="tablecell">
            <text:p text:style-name="tablealignleft"> Přiřazení označení daně. Tímto se definuje sazba DPH u dodatečných nákladů. </text:p>
          </table:table-cell>
        </table:table-row>
        <table:table-row>
          <table:table-cell office:value-type="string" table:style-name="tablecell">
            <text:p text:style-name="tablealignleft"> Označení účtu </text:p>
          </table:table-cell>
          <table:table-cell office:value-type="string" table:style-name="tablecell">
            <text:p text:style-name="tablealignleft"> Přiřazení označení účtu. Tímto se definuje zaúčtování dodatečných nákladů při integraci do účetnictví. </text:p>
          </table:table-cell>
        </table:table-row>
        <table:table-row>
          <table:table-cell office:value-type="string" table:style-name="tablecell">
            <text:p text:style-name="tablealignleft"> Dodatek účtu </text:p>
          </table:table-cell>
          <table:table-cell office:value-type="string" table:style-name="tablecell">
            <text:p text:style-name="tablealignleft"> Možnost zadat dodatek účtu k označení účtu. Slouží pro možné rozlišení analytických účtů při zaúčtování dodatečných nákladů. </text:p>
          </table:table-cell>
        </table:table-row>
        <table:table-row>
          <table:table-cell office:value-type="string" table:style-name="tablecell">
            <text:p text:style-name="tablealignleft"> Statistika Zboží </text:p>
          </table:table-cell>
          <table:table-cell office:value-type="string" table:style-name="tablecell">
            <text:p text:style-name="tablealignleft"> Možnost přiřadit zboží z číselníku zboží. Tímto zadáním se integrují dodatečné náklady zakázky do statistiky obratu a uvádějí pod uvedené číslo a skupinu zboží. </text:p>
          </table:table-cell>
        </table:table-row>
        <table:table-row>
          <table:table-cell office:value-type="string" table:style-name="tablecell">
            <text:p text:style-name="tablealignleft"> Statistika SZ od </text:p>
          </table:table-cell>
          <table:table-cell office:value-type="string" table:style-name="tablecell">
            <text:p text:style-name="tablealignleft"> Přepínací tlačítko pro výběr. </text:p>
          </table:table-cell>
        </table:table-row>
        <table:table-row>
          <table:table-cell office:value-type="string" table:style-name="tablecell">
            <text:p text:style-name="tablealignleft"> Pořizovací cena </text:p>
          </table:table-cell>
          <table:table-cell office:value-type="string" table:style-name="tablecell">
            <text:p text:style-name="tablealignleft"> Je-li toto tlačítko aktivováno, řídí se jím převzetí nákupní ceny do statistik. </text:p>
          </table:table-cell>
        </table:table-row>
        <table:table-row>
          <table:table-cell office:value-type="string" table:style-name="tablecell">
            <text:p text:style-name="tablealignleft"> S množstvím </text:p>
          </table:table-cell>
          <table:table-cell office:value-type="string" table:style-name="tablecell">
            <text:p text:style-name="tablealignleft"> Je-li toto tlačítko aktivováno, je možné v zápatí zakázky zadat množství. </text:p>
          </table:table-cell>
        </table:table-row>
        <table:table-row>
          <table:table-cell office:value-type="string" table:style-name="tablecell">
            <text:p text:style-name="tablealignleft"> Sekvence zobrazení </text:p>
          </table:table-cell>
          <table:table-cell office:value-type="string" table:style-name="tablecell">
            <text:p text:style-name="tablealignleft"> Na základě číselné řady 00 až 99 jsou dodatečné náklady zakázky zobrazovány ve zpracování zakázky. </text:p>
          </table:table-cell>
        </table:table-row>
      </table:table>
      <text:p text:style-name="Text_20_body">// Strana: /basstamm/swazk00w/swazk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6::05:24</meta:creation-date>
    <dc:creator>Generated</dc:creator>
    <dc:date>2026-08-18T06::05:24</dc:date>
    <dc:language>en-US</dc:language>
    <meta:editing-cycles>1</meta:editing-cycles>
    <meta:editing-duration>PT0S</meta:editing-duration>
    <dc:title>i2doku-cz:020-ciselniky:040-zakazek:080-swazk00w:swazk101f:start</dc:title>
  </office:meta>
</office:document-meta>
</file>