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71b9f28300d9391a27b908b89d5f8a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40-zakazek:090-swsgr00w:start"/><text:bookmark-start text:name="__RefHeading___danove_skupiny_1"/><text:bookmark-start text:name="danove_skupiny"/>Daňové skupiny<text:bookmark-end text:name="__RefHeading___danove_skupiny_1"/><text:bookmark-end text:name="danove_skupiny"/></text:h>
      <text:p text:style-name="Text_20_body">Daňovou skupinu přiřazujeme každému zákazníkovi a dodavateli v číselníku zákazníků a dodavatelů pro správné stanovení sazby DPH v rámci zakázky tohoto zákazníka nebo dodavatele.</text:p>
      <text:p text:style-name="Text_20_body">Ke každé vytvořené daňové skupině přiřadíme daňový kód ze základního číselníku DPH Tabulky daní (DPH) v členění podle označení daně. </text:p>
      <text:p text:style-name="Text_20_body">Tím je vytvořen základ pro stanovení sazby DPH u položky zakázky - tvoří ho označení daně u položky zboží v číselníku zboží (případně přiřazení daňového kódu v témže číselníku, pokud je stanovena cena zboží) a daňová skupina přiřazená zákazníkovi nebo dodavateli. </text:p>
      <text:p text:style-name="Text_20_body"><draw:frame draw:style-name="media" draw:name="0" text:anchor-type="as-char" draw:z-index="0" svg:width="17.753541666667cm" style:rel-width="100%" svg:height="12.991041666667cm" style:rel-height="scale"><draw:image xlink:href="Pictures/571b9f28300d9391a27b908b89d5f8a0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Daňová skupina </text:p>
          </table:table-cell>
          <table:table-cell office:value-type="string" table:style-name="tablecell">
            <text:p text:style-name="tablealignleft"> Číslo daňové skupiny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daňové skupiny. </text:p>
          </table:table-cell>
        </table:table-row>
        <table:table-row>
          <table:table-cell office:value-type="string" table:style-name="tablecell">
            <text:p text:style-name="tablealignleft"> Druh daně </text:p>
          </table:table-cell>
          <table:table-cell office:value-type="string" table:style-name="tablecell">
            <text:p text:style-name="tablealignleft"> Přepínací tlačítko pro výběr druhu DPH na vstupu nebo na výstupu. Po použití daňové skupiny (přiřazení zákazníkovi nebo dodavateli v číselníku zákazníků nebo dodavatelů) již nelze druh daně měnit. </text:p>
          </table:table-cell>
        </table:table-row>
        <table:table-row>
          <table:table-cell office:value-type="string" table:style-name="tablecell">
            <text:p text:style-name="tablealignleft"> Daňový kód </text:p>
          </table:table-cell>
          <table:table-cell office:value-type="string" table:style-name="tablecell">
            <text:p text:style-name="tablealignleft"> Přiřazení daňového kódu z číselníku Tabulka daní (DPH) k daňové skupině v členění podle označení daně. </text:p>
          </table:table-cell>
        </table:table-row>
      </table:table>
      <text:p text:style-name="Text_20_body">// Strana: /basstamm/swsgr00w/swsgr101f // <text:line-break/>
// Strana: /basstamm/swsgr00w // <text:line-break/>
// Strana: /basstamm/swsgr00w/_set_0 // <text:line-break/>
// Strana: /basstamm/swsgr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0:18</meta:creation-date>
    <dc:creator>Generated</dc:creator>
    <dc:date>2026-08-15T10::10:18</dc:date>
    <dc:language>en-US</dc:language>
    <meta:editing-cycles>1</meta:editing-cycles>
    <meta:editing-duration>PT0S</meta:editing-duration>
    <dc:title>i2doku-cz:020-ciselniky:040-zakazek:090-swsgr00w:start</dc:title>
  </office:meta>
</office:document-meta>
</file>