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12047868361f28fc22598cd0ceb612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40-zakazek:100-sxwartzu00w:sxwartzu102f:start"/><text:bookmark-start text:name="__RefHeading___nazev_1"/><text:bookmark-start text:name="nazev"/>Název<text:bookmark-end text:name="__RefHeading___nazev_1"/><text:bookmark-end text:name="nazev"/></text:h>
      <text:p text:style-name="Text_20_body">Na této straně je možné definovat názvy přirážek ke zboží v cizích jazycích.</text:p>
      <text:p text:style-name="Text_20_body"><draw:frame draw:style-name="media" draw:name="0" text:anchor-type="as-char" draw:z-index="0" svg:width="18.203333333333cm" style:rel-width="100%" svg:height="13.626041666667cm" style:rel-height="scale"><draw:image xlink:href="Pictures/412047868361f28fc22598cd0ceb612c.jpg" xlink:type="simple" xlink:show="embed" xlink:actuate="onLoad"/></draw:frame></text:p>
      <text:p text:style-name="Text_20_body">// Strana: /basstamm/sxwartzu00w/sxwartzu1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2::09:35</meta:creation-date>
    <dc:creator>Generated</dc:creator>
    <dc:date>2026-08-15T12::09:35</dc:date>
    <dc:language>en-US</dc:language>
    <meta:editing-cycles>1</meta:editing-cycles>
    <meta:editing-duration>PT0S</meta:editing-duration>
    <dc:title>i2doku-cz:020-ciselniky:040-zakazek:100-sxwartzu00w:sxwartzu102f:start</dc:title>
  </office:meta>
</office:document-meta>
</file>