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74575caaae5f3e983501c0984f02a2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40-zakazek:110-sxwklmzu00w:start"/><text:bookmark-start text:name="__RefHeading___prirazky_za_male_mnozstvi_1"/><text:bookmark-start text:name="prirazky_za_male_mnozstvi"/>Přirážky za malé množství<text:bookmark-end text:name="__RefHeading___prirazky_za_male_mnozstvi_1"/><text:bookmark-end text:name="prirazky_za_male_mnozstvi"/></text:h>
      <text:p text:style-name="Text_20_body">V tomto číselníku se definují přirážky za malé množství. </text:p>
      <text:p text:style-name="Text_20_body"><draw:frame draw:style-name="media" draw:name="0" text:anchor-type="as-char" draw:z-index="0" svg:width="15.292916666667cm" svg:height="11.932708333333cm"><draw:image xlink:href="Pictures/d74575caaae5f3e983501c0984f02a2c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Číslo přirážky </text:p>
          </table:table-cell>
          <table:table-cell office:value-type="string" table:style-name="tablecell">
            <text:p text:style-name="tablealignleft"> Číslo přirážky za malé množství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Název přirážky za malé množství. </text:p>
          </table:table-cell>
        </table:table-row>
        <table:table-row>
          <table:table-cell office:value-type="string" table:style-name="tablecell">
            <text:p text:style-name="tablealignleft"> Zákl.hodnota </text:p>
          </table:table-cell>
          <table:table-cell office:value-type="string" table:style-name="tablecell">
            <text:p text:style-name="tablealignleft"> Hodnota nebo množství, podle zadání v přirážkách ke zboží, od které se má počítat přirážka za malé množství. </text:p>
          </table:table-cell>
        </table:table-row>
        <table:table-row>
          <table:table-cell office:value-type="string" table:style-name="tablecell">
            <text:p text:style-name="tablealignleft"> Přirážka % </text:p>
          </table:table-cell>
          <table:table-cell office:value-type="string" table:style-name="tablecell">
            <text:p text:style-name="tablealignleft"> Zadání procentní hodnoty přirážky. </text:p>
          </table:table-cell>
        </table:table-row>
        <table:table-row>
          <table:table-cell office:value-type="string" table:style-name="tablecell">
            <text:p text:style-name="tablealignleft"> Základ přirážky </text:p>
          </table:table-cell>
          <table:table-cell office:value-type="string" table:style-name="tablecell">
            <text:p text:style-name="tablealignleft"> Volba z přednastavených možností - Hodnota položky nebo Dodatečné náklady. V závislosti na tom, jaká volba je nastavena, je určen základ, na kterém má být přirážka za malé množství vypočtena, buď na hodnotu položky nebo jako dodatečné náklady na zboží. </text:p>
          </table:table-cell>
        </table:table-row>
      </table:table>
      <text:p text:style-name="Text_20_body">// Strana: /basstamm/sxwklmzu00w/sxwklmzu101f // <text:line-break/>
// Strana: /basstamm/sxwklmzu00w // <text:line-break/>
// Strana: /basstamm/sxwklmzu00w/_set_0 // <text:line-break/>
// Strana: /basstamm/sxwklmzu00w/_set_1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1::46:18</meta:creation-date>
    <dc:creator>Generated</dc:creator>
    <dc:date>2026-08-17T11::46:18</dc:date>
    <dc:language>en-US</dc:language>
    <meta:editing-cycles>1</meta:editing-cycles>
    <meta:editing-duration>PT0S</meta:editing-duration>
    <dc:title>i2doku-cz:020-ciselniky:040-zakazek:110-sxwklmzu00w:start</dc:title>
  </office:meta>
</office:document-meta>
</file>