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5640e8f21dc946d2b731eed67364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20-sxwforml00w:sxwforml101f:start"/><text:bookmark-start text:name="__RefHeading___cislo_1"/><text:bookmark-start text:name="cislo"/>Číslo<text:bookmark-end text:name="__RefHeading___cislo_1"/><text:bookmark-end text:name="cislo"/></text:h>
      <text:p text:style-name="Text_20_body">V tomto číselníku se definují přepočtové vzorce vztahující se k jednotkám zboží (např. délka x šířka pro propočet plochy).</text:p>
      <text:p text:style-name="Text_20_body"><draw:frame draw:style-name="media" draw:name="0" text:anchor-type="as-char" draw:z-index="0" svg:width="15.292916666667cm" svg:height="11.853333333333cm"><draw:image xlink:href="Pictures/cc5640e8f21dc946d2b731eed673649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zorec </text:p>
          </table:table-cell>
          <table:table-cell office:value-type="string" table:style-name="tablecell">
            <text:p text:style-name="tablealignleft"> Číslo vzorc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vzorce. </text:p>
          </table:table-cell>
        </table:table-row>
        <table:table-row>
          <table:table-cell office:value-type="string" table:style-name="tablecell">
            <text:p text:style-name="tablealignleft"> Vícenásobné pořízení </text:p>
          </table:table-cell>
          <table:table-cell office:value-type="string" table:style-name="tablecell">
            <text:p text:style-name="tablealignleft"> Zaškrtávací tlačítko určuje, zda může být vzorec použit v evidenci zakázky vícekrát. </text:p>
          </table:table-cell>
        </table:table-row>
      </table:table>
      <text:p text:style-name="Text_20_body">// Strana: /basstamm/sxwforml00w/sxwforml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7:11</meta:creation-date>
    <dc:creator>Generated</dc:creator>
    <dc:date>2026-08-17T07::07:11</dc:date>
    <dc:language>en-US</dc:language>
    <meta:editing-cycles>1</meta:editing-cycles>
    <meta:editing-duration>PT0S</meta:editing-duration>
    <dc:title>i2doku-cz:020-ciselniky:040-zakazek:120-sxwforml00w:sxwforml101f:start</dc:title>
  </office:meta>
</office:document-meta>
</file>