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26beee7355a3d9f6cb01ba10ba863a16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040-zakazek:120-sxwforml00w:sxwforml102f:start"/><text:bookmark-start text:name="__RefHeading___vzorce_1"/><text:bookmark-start text:name="vzorce"/>Vzorce<text:bookmark-end text:name="__RefHeading___vzorce_1"/><text:bookmark-end text:name="vzorce"/></text:h>
      <text:p text:style-name="Text_20_body">Na této straně definujeme přímo výpočtový vzorec.</text:p>
      <text:p text:style-name="Text_20_body"><draw:frame draw:style-name="media" draw:name="0" text:anchor-type="as-char" draw:z-index="0" svg:width="15.292916666667cm" svg:height="11.853333333333cm"><draw:image xlink:href="Pictures/26beee7355a3d9f6cb01ba10ba863a16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Název </text:p>
          </table:table-cell>
          <table:table-cell office:value-type="string" table:style-name="tablecell">
            <text:p text:style-name="tablealignleft"> Zadání názvu pro evidenci např. délka šířka, výška atd. Názvy mohou být volně sestaveny a stejně se zobrazují také v odpovídajícím okně zpracování zakázky. </text:p>
          </table:table-cell>
        </table:table-row>
        <table:table-row>
          <table:table-cell office:value-type="string" table:style-name="tablecell">
            <text:p text:style-name="tablealignleft"> Operand </text:p>
          </table:table-cell>
          <table:table-cell office:value-type="string" table:style-name="tablecell">
            <text:p text:style-name="tablealignleft"> Volba z přednastavených možností: + (Součet), - (Rozdíl), * (Součin), / (Podíl). </text:p>
          </table:table-cell>
        </table:table-row>
        <table:table-row>
          <table:table-cell office:value-type="string" table:style-name="tablecell">
            <text:p text:style-name="tablealignleft"> Faktor </text:p>
          </table:table-cell>
          <table:table-cell office:value-type="string" table:style-name="tablecell">
            <text:p text:style-name="tablealignleft"> Fixní hodnota, která může být zahrnuta do výpočtu. </text:p>
          </table:table-cell>
        </table:table-row>
        <table:table-row>
          <table:table-cell office:value-type="string" table:style-name="tablecell">
            <text:p text:style-name="tablealignleft"> Operand </text:p>
          </table:table-cell>
          <table:table-cell office:value-type="string" table:style-name="tablecell">
            <text:p text:style-name="tablealignleft"> Tento operand je zapotřebí pro propojení aktuálního řádku s řádkem následujícím. Volba z přednastavených možností: + (Součet), - (Rozdíl), * (Součin), / (Podíl). </text:p>
          </table:table-cell>
        </table:table-row>
        <table:table-row>
          <table:table-cell office:value-type="string" table:style-name="tablecell">
            <text:p text:style-name="tablealignleft"> Množství </text:p>
          </table:table-cell>
          <table:table-cell office:value-type="string" table:style-name="tablecell">
            <text:p text:style-name="tablealignleft"> Název jednotky množství, tato se zobrazuje v propočítávané funkci. </text:p>
          </table:table-cell>
        </table:table-row>
      </table:table>
      <text:p text:style-name="Text_20_body">// Strana: /basstamm/sxwforml00w/sxwforml102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10::12:06</meta:creation-date>
    <dc:creator>Generated</dc:creator>
    <dc:date>2026-08-17T10::12:06</dc:date>
    <dc:language>en-US</dc:language>
    <meta:editing-cycles>1</meta:editing-cycles>
    <meta:editing-duration>PT0S</meta:editing-duration>
    <dc:title>i2doku-cz:020-ciselniky:040-zakazek:120-sxwforml00w:sxwforml102f:start</dc:title>
  </office:meta>
</office:document-meta>
</file>