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3915b038072be1eccff231a5e3d5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30-sxwtarif00w:sxwtarif101f:start"/><text:bookmark-start text:name="__RefHeading___tabulka_tarifu_1"/><text:bookmark-start text:name="tabulka_tarifu"/>Tabulka tarifů<text:bookmark-end text:name="__RefHeading___tabulka_tarifu_1"/><text:bookmark-end text:name="tabulka_tarifu"/></text:h>
      <text:p text:style-name="Text_20_body">Číselník Tabulky tarifů je použitý v číselníku Tabulky podmínek (Cenové tabulky) pro propočet dodatečných nákladů u jednotlivých cenových podmínek.</text:p>
      <text:p text:style-name="Text_20_body"><draw:frame draw:style-name="media" draw:name="0" text:anchor-type="as-char" draw:z-index="0" svg:width="15.292916666667cm" svg:height="11.853333333333cm"><draw:image xlink:href="Pictures/df3915b038072be1eccff231a5e3d56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abulka tarifů </text:p>
          </table:table-cell>
          <table:table-cell office:value-type="string" table:style-name="tablecell">
            <text:p text:style-name="tablealignleft"> Číslo tabulky tarifů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tabulky tarifů. </text:p>
          </table:table-cell>
        </table:table-row>
        <table:table-row>
          <table:table-cell office:value-type="string" table:style-name="tablecell">
            <text:p text:style-name="tablealignleft"> Způsob výpočtu </text:p>
          </table:table-cell>
          <table:table-cell office:value-type="string" table:style-name="tablecell">
            <text:p text:style-name="tablealignleft"> Volba z přednastavených možností - udává, která veličina je rozhodující pro určení tarifu. </text:p>
          </table:table-cell>
        </table:table-row>
        <table:table-row>
          <table:table-cell office:value-type="string" table:style-name="tablecell">
            <text:p text:style-name="tablealignleft"> Základní tarif </text:p>
          </table:table-cell>
          <table:table-cell office:value-type="string" table:style-name="tablecell">
            <text:p text:style-name="tablealignleft"> Fixní částka. </text:p>
          </table:table-cell>
        </table:table-row>
      </table:table>
      <text:p text:style-name="Text_20_body">// Strana: /basstamm/sxwtarif00w/sxwtarif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10:25</meta:creation-date>
    <dc:creator>Generated</dc:creator>
    <dc:date>2026-08-17T17::10:25</dc:date>
    <dc:language>en-US</dc:language>
    <meta:editing-cycles>1</meta:editing-cycles>
    <meta:editing-duration>PT0S</meta:editing-duration>
    <dc:title>i2doku-cz:020-ciselniky:040-zakazek:130-sxwtarif00w:sxwtarif101f:start</dc:title>
  </office:meta>
</office:document-meta>
</file>