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2b5c26cc9c8d40a1937f79c00059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30-sxwtarif00w:sxwtarif102f:start"/><text:bookmark-start text:name="__RefHeading___stupnice_tarifu_1"/><text:bookmark-start text:name="stupnice_tarifu"/>Stupnice tarifů<text:bookmark-end text:name="__RefHeading___stupnice_tarifu_1"/><text:bookmark-end text:name="stupnice_tarifu"/></text:h>
      <text:p text:style-name="Text_20_body">Na této straně je možné evidovat stupnici vztahující se k aktuální tabulce tarifů.</text:p>
      <text:p text:style-name="Text_20_body"><draw:frame draw:style-name="media" draw:name="0" text:anchor-type="as-char" draw:z-index="0" svg:width="15.292916666667cm" svg:height="11.853333333333cm"><draw:image xlink:href="Pictures/bc2b5c26cc9c8d40a1937f79c000590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d stupně </text:p>
          </table:table-cell>
          <table:table-cell office:value-type="string" table:style-name="tablecell">
            <text:p text:style-name="tablealignleft"> Od této hodnoty je stupnice platná. </text:p>
          </table:table-cell>
        </table:table-row>
        <table:table-row>
          <table:table-cell office:value-type="string" table:style-name="tablecell">
            <text:p text:style-name="tablealignleft"> Hodnota tarifu </text:p>
          </table:table-cell>
          <table:table-cell office:value-type="string" table:style-name="tablecell">
            <text:p text:style-name="tablealignleft"> Hodnota tarifu od hodnoty stupně. </text:p>
          </table:table-cell>
        </table:table-row>
        <table:table-row>
          <table:table-cell office:value-type="string" table:style-name="tablecell">
            <text:p text:style-name="tablealignleft"> Krok </text:p>
          </table:table-cell>
          <table:table-cell office:value-type="string" table:style-name="tablecell">
            <text:p text:style-name="tablealignleft"> Fakultativní zadání pro rozdělení od hodnoty stupnice do hodnoty stupnice. </text:p>
          </table:table-cell>
        </table:table-row>
        <table:table-row>
          <table:table-cell office:value-type="string" table:style-name="tablecell">
            <text:p text:style-name="tablealignleft"> Hodnota kroku </text:p>
          </table:table-cell>
          <table:table-cell office:value-type="string" table:style-name="tablecell">
            <text:p text:style-name="tablealignleft"> Hodnota od kroku. </text:p>
          </table:table-cell>
        </table:table-row>
      </table:table>
      <text:p text:style-name="Text_20_body">// Strana: /basstamm/sxwtarif00w/sxwtarif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22:33</meta:creation-date>
    <dc:creator>Generated</dc:creator>
    <dc:date>2026-08-17T15::22:33</dc:date>
    <dc:language>en-US</dc:language>
    <meta:editing-cycles>1</meta:editing-cycles>
    <meta:editing-duration>PT0S</meta:editing-duration>
    <dc:title>i2doku-cz:020-ciselniky:040-zakazek:130-sxwtarif00w:sxwtarif102f:start</dc:title>
  </office:meta>
</office:document-meta>
</file>