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2ca8b77b46fcbda89270eb43de6464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50-sxwklimi00w:start"/><text:bookmark-start text:name="__RefHeading___zpracovani_kontroly_uveroveho_limitu_1"/><text:bookmark-start text:name="zpracovani_kontroly_uveroveho_limitu"/>Zpracování kontroly úvěrového limitu<text:bookmark-end text:name="__RefHeading___zpracovani_kontroly_uveroveho_limitu_1"/><text:bookmark-end text:name="zpracovani_kontroly_uveroveho_limitu"/></text:h>
      <text:p text:style-name="Text_20_body">Na základě parametrizace lze v rámci kontroly úvěrového limitu ve zpracování zakázky modulovat a individuálně posuzovat úvěrový limit daného zákazníka. Aby bylo možné takto posuzované zakázky statisticky zpracovávat, eviduje se rozhodnutí kódem zpracování. Tyto kódy se zadávají v tomto číselníku. </text:p>
      <text:p text:style-name="Text_20_body"><draw:frame draw:style-name="media" draw:name="0" text:anchor-type="as-char" draw:z-index="0" svg:width="15.292916666667cm" svg:height="11.932708333333cm"><draw:image xlink:href="Pictures/a2ca8b77b46fcbda89270eb43de6464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Kód zpracování </text:p>
          </table:table-cell>
          <table:table-cell office:value-type="string" table:style-name="tablecell">
            <text:p text:style-name="tablealignleft"> Číslo kódu zpracování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kódu zpracování. </text:p>
          </table:table-cell>
        </table:table-row>
        <table:table-row>
          <table:table-cell office:value-type="string" table:style-name="tablecell">
            <text:p text:style-name="tablealignleft"> Text.konzerva (dopis) </text:p>
          </table:table-cell>
          <table:table-cell office:value-type="string" table:style-name="tablecell">
            <text:p text:style-name="tablealignleft"> Přiřazení textové konzervy, pro zaslání dopisu - např. upozornění na překročený úvěrový limit nebo odmítnutí dodávky z důvodu překročení úvěrového limitu. </text:p>
          </table:table-cell>
        </table:table-row>
      </table:table>
      <text:p text:style-name="Text_20_body">// Strana: /basstamm/sxwklimi00w/sxwklimi101f // <text:line-break/>
// Strana: /basstamm/sxwklimi00w/_set_0 // <text:line-break/>
// Strana: /basstamm/sxwklimi00w/_set_1 // <text:line-break/>
// Strana: /basstamm/sxwklimi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17:43</meta:creation-date>
    <dc:creator>Generated</dc:creator>
    <dc:date>2026-08-17T07::17:43</dc:date>
    <dc:language>en-US</dc:language>
    <meta:editing-cycles>1</meta:editing-cycles>
    <meta:editing-duration>PT0S</meta:editing-duration>
    <dc:title>i2doku-cz:020-ciselniky:040-zakazek:150-sxwklimi00w:start</dc:title>
  </office:meta>
</office:document-meta>
</file>