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f2ebe98811dcf464b1d868cd70182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60-sxwrabla00w:start"/><text:bookmark-start text:name="__RefHeading___nazev_slevy_1"/><text:bookmark-start text:name="nazev_slevy"/>Název slevy<text:bookmark-end text:name="__RefHeading___nazev_slevy_1"/><text:bookmark-end text:name="nazev_slevy"/></text:h>
      <text:p text:style-name="Text_20_body">V tomto číselníku mohou být individuálně nastaveny slevy na položku, skupinové slevy a slevy za zakázku. Tyto názvy slev mohou být vytištěny i na formulářích.</text:p>
      <text:p text:style-name="Text_20_body"><draw:frame draw:style-name="media" draw:name="0" text:anchor-type="as-char" draw:z-index="0" svg:width="16.218958333333cm" svg:height="11.853333333333cm"><draw:image xlink:href="Pictures/ef2ebe98811dcf464b1d868cd701827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tegorie </text:p>
          </table:table-cell>
          <table:table-cell office:value-type="string" table:style-name="tablecell">
            <text:p text:style-name="tablealignleft"> Výběr kategorie zakázky z přednastavených možností - Prodej, Nákup, Sklad, Výroba. </text:p>
          </table:table-cell>
        </table:table-row>
        <table:table-row>
          <table:table-cell office:value-type="string" table:style-name="tablecell">
            <text:p text:style-name="tablealignleft"> Příjemce </text:p>
          </table:table-cell>
          <table:table-cell office:value-type="string" table:style-name="tablecell">
            <text:p text:style-name="tablealignleft"> Přednastavená hodnota z číselníku zakázek `0`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Výběr oblasti slevy z přednastavených možností - Položka, Skupiny, Zápatí (sleva za celou zakázku zadávaná v zápatí zakázky). </text:p>
          </table:table-cell>
        </table:table-row>
        <table:table-row>
          <table:table-cell office:value-type="string" table:style-name="tablecell">
            <text:p text:style-name="tablealignleft"> Druh slevy </text:p>
          </table:table-cell>
          <table:table-cell office:value-type="string" table:style-name="tablecell">
            <text:p text:style-name="tablealignleft"> Výběr druhu slevy z přednastavených možností. </text:p>
          </table:table-cell>
        </table:table-row>
        <table:table-row>
          <table:table-cell office:value-type="string" table:style-name="tablecell">
            <text:p text:style-name="tablealignleft"> Název slevy </text:p>
          </table:table-cell>
          <table:table-cell office:value-type="string" table:style-name="tablecell">
            <text:p text:style-name="tablealignleft"> Název slevy, který se zobrazuje v evidenci zakázky. </text:p>
          </table:table-cell>
        </table:table-row>
        <table:table-row>
          <table:table-cell office:value-type="string" table:style-name="tablecell">
            <text:p text:style-name="tablealignleft"> Text formuláře </text:p>
          </table:table-cell>
          <table:table-cell office:value-type="string" table:style-name="tablecell">
            <text:p text:style-name="tablealignleft"> Název slevy, tak jak bude vytištěn na formuláři. Je možné evidovat i v cizích jazycích. </text:p>
          </table:table-cell>
        </table:table-row>
      </table:table>
      <text:p text:style-name="Text_20_body">// Strana: /basstamm/sxwrabla00w/sxwrabla101f // <text:line-break/>
// Strana: /basstamm/sxwrabla00w/_set_0 // <text:line-break/>
// Strana: /basstamm/sxwrabla00w/_set_1 // <text:line-break/>
// Strana: /basstamm/sxwrabla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6:51</meta:creation-date>
    <dc:creator>Generated</dc:creator>
    <dc:date>2026-08-17T07::16:51</dc:date>
    <dc:language>en-US</dc:language>
    <meta:editing-cycles>1</meta:editing-cycles>
    <meta:editing-duration>PT0S</meta:editing-duration>
    <dc:title>i2doku-cz:020-ciselniky:040-zakazek:160-sxwrabla00w:start</dc:title>
  </office:meta>
</office:document-meta>
</file>