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b03b33d7fea71f021ffb4a7e71e7f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70-sxwtoure00w:sxwtoure10202f:start"/><text:bookmark-start text:name="__RefHeading___ulice_1"/><text:bookmark-start text:name="ulice"/>Ulice<text:bookmark-end text:name="__RefHeading___ulice_1"/><text:bookmark-end text:name="ulice"/></text:h>
      <text:p text:style-name="Text_20_body">V rámci jedné jízdy může být definováno, které obce/ulice a v jakém pořadí budou obslouženy. </text:p>
      <text:p text:style-name="Text_20_body"><draw:frame draw:style-name="media" draw:name="0" text:anchor-type="as-char" draw:z-index="0" svg:width="15.425208333333cm" svg:height="11.826875cm"><draw:image xlink:href="Pictures/6b03b33d7fea71f021ffb4a7e71e7f1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Ulice </text:p>
          </table:table-cell>
          <table:table-cell office:value-type="string" table:style-name="tablecell">
            <text:p text:style-name="tablealignleft"> Přiřazení obcí/ulic z číselníku PSČ. </text:p>
          </table:table-cell>
        </table:table-row>
        <table:table-row>
          <table:table-cell office:value-type="string" table:style-name="tablecell">
            <text:p text:style-name="tablealignleft"> Kód třídění </text:p>
          </table:table-cell>
          <table:table-cell office:value-type="string" table:style-name="tablecell">
            <text:p text:style-name="tablealignleft"> Detailní kód třídění resp. kód vykládky v rámci obce. </text:p>
          </table:table-cell>
        </table:table-row>
      </table:table>
      <text:p text:style-name="Text_20_body">// Strana: /basstamm/sxwtoure00w/sxwtoure102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8:31</meta:creation-date>
    <dc:creator>Generated</dc:creator>
    <dc:date>2026-08-17T07::08:31</dc:date>
    <dc:language>en-US</dc:language>
    <meta:editing-cycles>1</meta:editing-cycles>
    <meta:editing-duration>PT0S</meta:editing-duration>
    <dc:title>i2doku-cz:020-ciselniky:040-zakazek:170-sxwtoure00w:sxwtoure10202f:start</dc:title>
  </office:meta>
</office:document-meta>
</file>