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80-slwvrbnd00w:start"/><text:bookmark-start text:name="__RefHeading___sdruzeni_1"/><text:bookmark-start text:name="sdruzeni"/>Sdružení<text:bookmark-end text:name="__RefHeading___sdruzeni_1"/><text:bookmark-end text:name="sdruzeni"/></text:h>
      <text:p text:style-name="Text_20_body">V tomto číselníku se evidují informace o sdružení firem nebo osob. Tyto údaje mohou být přiřazeny v číselníku zákazníků jednotlivým zákazníkům. Přiřazení má význam tehdy, má-li sdružení např. speciální slevy na základě nákupů svých účastníků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80-slwvrbnd00w:slwvrbnd101f:start" text:style-name="Internet_20_link" text:visited-style-name="Visited_20_Internet_20_Link">Sdružení</text:a></text:p>
        </text:list-item>
        <text:list-item>
          <text:p text:style-name="List_20_1_Content"><text:a xlink:type="simple" xlink:href="https://wiki.data-norms.cz/doku.php?id=i2doku-cz:020-ciselniky:040-zakazek:180-slwvrbnd00w:slwvrbnd102f:start" text:style-name="Internet_20_link" text:visited-style-name="Visited_20_Internet_20_Link">Faktura</text:a></text:p>
        </text:list-item>
        <text:list-item>
          <text:p text:style-name="List_20_1_Content_Last"><text:a xlink:type="simple" xlink:href="https://wiki.data-norms.cz/doku.php?id=i2doku-cz:020-ciselniky:040-zakazek:180-slwvrbnd00w:slwvrbnd103f:start" text:style-name="Internet_20_link" text:visited-style-name="Visited_20_Internet_20_Link">Poznámka</text:a></text:p>
        </text:list-item>
      </text:list>
      <text:line-break/>
      <text:p text:style-name="Text_20_body">// Strana: /basstamm/slwvrbnd00w/_set_0 // <text:line-break/>
// Strana: /basstamm/slwvrbnd00w/_set_1 // <text:line-break/>
// Strana: /basstamm/slwvrbnd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38</meta:creation-date>
    <dc:creator>Generated</dc:creator>
    <dc:date>2026-08-15T11::26:38</dc:date>
    <dc:language>en-US</dc:language>
    <meta:editing-cycles>1</meta:editing-cycles>
    <meta:editing-duration>PT0S</meta:editing-duration>
    <dc:title>i2doku-cz:020-ciselniky:040-zakazek:180-slwvrbnd00w:start</dc:title>
  </office:meta>
</office:document-meta>
</file>