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90-dataprointrastat:010-polozky:start"/><text:bookmark-start text:name="__RefHeading___polozky_1"/><text:bookmark-start text:name="polozky"/>Položky<text:bookmark-end text:name="__RefHeading___polozky_1"/><text:bookmark-end text:name="polozky"/></text:h>
      <text:p text:style-name="Text_20_body">Na této straně se zobrazí všechny druhy položek zakázky nákupu, prodeje, skladu a skladového účtování. Ke každé položce (které se export pro Intrastat týká) se přiřadí druh transakce. Druh transakce – výběr druhu transakce z číselníku Číselník kódů transakcí (Číselník ČSÚ pro Intrastat). </text:p>
      <text:p text:style-name="Text_20_body">basstamm/sxhintra00w/sxhintra102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2::30:03</meta:creation-date>
    <dc:creator>Generated</dc:creator>
    <dc:date>2026-08-17T22::30:03</dc:date>
    <dc:language>en-US</dc:language>
    <meta:editing-cycles>1</meta:editing-cycles>
    <meta:editing-duration>PT0S</meta:editing-duration>
    <dc:title>i2doku-cz:020-ciselniky:040-zakazek:190-dataprointrastat:010-polozky:start</dc:title>
  </office:meta>
</office:document-meta>
</file>