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90-dataprointrastat:020-dodacipodminky:start"/><text:bookmark-start text:name="__RefHeading___dodaci_podminky_1"/><text:bookmark-start text:name="dodaci_podminky"/>Dodací podmínky<text:bookmark-end text:name="__RefHeading___dodaci_podminky_1"/><text:bookmark-end text:name="dodaci_podminky"/></text:h>
      <text:p text:style-name="Text_20_body">Na této straně můžeme všem dodacím podmínkám zadaným v číselníku Dodací podmínky přiřadit kód dodacích podmínek pro Intrastat. </text:p>
      <text:p text:style-name="Text_20_body">ISO kód – výběr ISO kódu dodacích podmínek z číselníku Dodací podmínky (Číselník ČSÚ pro Intrastat) </text:p>
      <text:p text:style-name="Text_20_body">basstamm/sxhintra00w/sxhintra103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07:37</meta:creation-date>
    <dc:creator>Generated</dc:creator>
    <dc:date>2026-08-17T18::07:37</dc:date>
    <dc:language>en-US</dc:language>
    <meta:editing-cycles>1</meta:editing-cycles>
    <meta:editing-duration>PT0S</meta:editing-duration>
    <dc:title>i2doku-cz:020-ciselniky:040-zakazek:190-dataprointrastat:020-dodacipodminky:start</dc:title>
  </office:meta>
</office:document-meta>
</file>