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90-dataprointrastat:030-druhyexpedice:start"/><text:bookmark-start text:name="__RefHeading___druhy_expedice_1"/><text:bookmark-start text:name="druhy_expedice"/>Druhy expedice<text:bookmark-end text:name="__RefHeading___druhy_expedice_1"/><text:bookmark-end text:name="druhy_expedice"/></text:h>
      <text:p text:style-name="Text_20_body">basstamm/sxhintra00w/sxhintra104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18:38</meta:creation-date>
    <dc:creator>Generated</dc:creator>
    <dc:date>2026-08-17T17::18:38</dc:date>
    <dc:language>en-US</dc:language>
    <meta:editing-cycles>1</meta:editing-cycles>
    <meta:editing-duration>PT0S</meta:editing-duration>
    <dc:title>i2doku-cz:020-ciselniky:040-zakazek:190-dataprointrastat:030-druhyexpedice:start</dc:title>
  </office:meta>
</office:document-meta>
</file>