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040-zakazek:190-dataprointrastat:start"/><text:bookmark-start text:name="__RefHeading___data_pro_intrastat_1"/><text:bookmark-start text:name="data_pro_intrastat"/>Data pro Intrastat<text:bookmark-end text:name="__RefHeading___data_pro_intrastat_1"/><text:bookmark-end text:name="data_pro_intrastat"/></text:h>
      <text:p text:style-name="Text_20_body">V tomto číselníku se zadávají údaje potřebné pro export dat pro výkaz Intrastat (souboru ve formátu cvs). Vytvořený datový soubor cvs je možné importovat do systému Celní správy. Data jsou exportována ze zakázky (případně ze skladu). </text:p>
      <text:h text:style-name="Heading_20_2" text:outline-level="2"><text:bookmark-start text:name="__RefHeading___celni_kurz_2"/><text:bookmark-start text:name="celni_kurz"/>Celní kurz<text:bookmark-end text:name="__RefHeading___celni_kurz_2"/><text:bookmark-end text:name="celni_kurz"/></text:h>
      <text:p text:style-name="Text_20_body">Na této straně můžeme zadat celní kurz všech měn, které jsou zadány v číselníku měn. Celní kurz – do aktivního pole Celní kurz se zadá celní kurz stanovený Celní správou pro přepočet fakturované hodnoty zboží pro Intrastat</text:p>
      <text:p text:style-name="Text_20_body">
<text:line-break/>Podkategorie:</text:p>
      <text:list text:style-name="List_20_1" text:continue-numbering="false">
        <text:list-item>
          <text:p text:style-name="List_20_1_Content_First"><text:a xlink:type="simple" xlink:href="https://wiki.data-norms.cz/doku.php?id=i2doku-cz:020-ciselniky:040-zakazek:190-dataprointrastat:010-polozky:start" text:style-name="Internet_20_link" text:visited-style-name="Visited_20_Internet_20_Link">Položky</text:a></text:p>
        </text:list-item>
        <text:list-item>
          <text:p text:style-name="List_20_1_Content"><text:a xlink:type="simple" xlink:href="https://wiki.data-norms.cz/doku.php?id=i2doku-cz:020-ciselniky:040-zakazek:190-dataprointrastat:020-dodacipodminky:start" text:style-name="Internet_20_link" text:visited-style-name="Visited_20_Internet_20_Link">Dodací podmínky</text:a></text:p>
        </text:list-item>
        <text:list-item>
          <text:p text:style-name="List_20_1_Content_Last"><text:a xlink:type="simple" xlink:href="https://wiki.data-norms.cz/doku.php?id=i2doku-cz:020-ciselniky:040-zakazek:190-dataprointrastat:030-druhyexpedice:start" text:style-name="Internet_20_link" text:visited-style-name="Visited_20_Internet_20_Link">Druhy expedice</text:a></text:p>
        </text:list-item>
      </text:list>
      <text:line-break/>
      <text:p text:style-name="Text_20_body">basstamm/sxhintra00w/sxhintra101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3::22:21</meta:creation-date>
    <dc:creator>Generated</dc:creator>
    <dc:date>2026-08-18T03::22:21</dc:date>
    <dc:language>en-US</dc:language>
    <meta:editing-cycles>1</meta:editing-cycles>
    <meta:editing-duration>PT0S</meta:editing-duration>
    <dc:title>i2doku-cz:020-ciselniky:040-zakazek:190-dataprointrastat:start</dc:title>
  </office:meta>
</office:document-meta>
</file>