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b512364cba595ac010975e4d8adb1d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50-prodeje:030-sawmarge00w:sawmarge101f:start"/><text:bookmark-start text:name="__RefHeading___tabulka_marzi_1"/><text:bookmark-start text:name="tabulka_marzi"/>Tabulka marží<text:bookmark-end text:name="__RefHeading___tabulka_marzi_1"/><text:bookmark-end text:name="tabulka_marzi"/></text:h>
      <text:p text:style-name="Text_20_body">Marže zadané v tomto číselníku přiřazujeme k jednotlivým skupinám zboží.</text:p>
      <text:p text:style-name="Text_20_body">Přes tyto marže může být při zadávání položek v zakázce zajištěno, že v případě nedosažení nebo překročení plánované marže je zobrazeno varování nebo zaprotokolována odchylka. </text:p>
      <text:p text:style-name="Text_20_body"><draw:frame draw:style-name="media" draw:name="0" text:anchor-type="as-char" draw:z-index="0" svg:width="15.292916666667cm" svg:height="11.773958333333cm"><draw:image xlink:href="Pictures/9b512364cba595ac010975e4d8adb1d6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marže </text:p>
          </table:table-cell>
          <table:table-cell office:value-type="string" table:style-name="tablecell">
            <text:p text:style-name="tablealignleft"> Číslo marže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marže. </text:p>
          </table:table-cell>
        </table:table-row>
        <table:table-row>
          <table:table-cell office:value-type="string" table:style-name="tablecell">
            <text:p text:style-name="tablealignleft"> Marže-dolní limit/Marže-horní limit </text:p>
          </table:table-cell>
          <table:table-cell office:value-type="string" table:style-name="tablecell">
            <text:p text:style-name="tablealignleft"> Procentní sazba pro dolní a horní limit marže. Rozpětí marže se kontroluje v rámci evidence zakázky a při překročení horního nebo dolního limitu je zobrazen dialog s upozorněním nebo zapsán záznam do protokolu. </text:p>
          </table:table-cell>
        </table:table-row>
        <table:table-row>
          <table:table-cell office:value-type="string" table:style-name="tablecell">
            <text:p text:style-name="tablealignleft"> Žádná kontrola </text:p>
          </table:table-cell>
          <table:table-cell office:value-type="string" table:style-name="tablecell">
            <text:p text:style-name="tablealignleft"> Je-li zaškrtávací tlačítko aktivní, nenásleduje žádná kontrola při překročení dolního nebo horního limitu. </text:p>
          </table:table-cell>
        </table:table-row>
        <table:table-row>
          <table:table-cell office:value-type="string" table:style-name="tablecell">
            <text:p text:style-name="tablealignleft"> Minimální hrubý zisk </text:p>
          </table:table-cell>
          <table:table-cell office:value-type="string" table:style-name="tablecell">
            <text:p text:style-name="tablealignleft"> Možné stanovení minimálního hrubého zisku. </text:p>
          </table:table-cell>
        </table:table-row>
        <table:table-row>
          <table:table-cell office:value-type="string" table:style-name="tablecell">
            <text:p text:style-name="tablealignleft"> Dialog upozornění </text:p>
          </table:table-cell>
          <table:table-cell office:value-type="string" table:style-name="tablecell">
            <text:p text:style-name="tablealignleft"> Je-li zaškrtávací tlačítko aktivní, zobrazí se při nedodržení rozpětí marže upozornění. </text:p>
          </table:table-cell>
        </table:table-row>
        <table:table-row>
          <table:table-cell office:value-type="string" table:style-name="tablecell">
            <text:p text:style-name="tablealignleft"> Protokol </text:p>
          </table:table-cell>
          <table:table-cell office:value-type="string" table:style-name="tablecell">
            <text:p text:style-name="tablealignleft"> Je-li zaškrtávací tlačítko aktivní, vede nedodržení rozpětí marže k záznamu v protokolu o zpracování závěrky dne. </text:p>
          </table:table-cell>
        </table:table-row>
      </table:table>
      <text:p text:style-name="Text_20_body">// Strana: /basstamm/sawmarge00w/sawmarge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7:03</meta:creation-date>
    <dc:creator>Generated</dc:creator>
    <dc:date>2026-08-15T11::27:03</dc:date>
    <dc:language>en-US</dc:language>
    <meta:editing-cycles>1</meta:editing-cycles>
    <meta:editing-duration>PT0S</meta:editing-duration>
    <dc:title>i2doku-cz:020-ciselniky:050-prodeje:030-sawmarge00w:sawmarge101f:start</dc:title>
  </office:meta>
</office:document-meta>
</file>