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50-prodeje:030-sawmarge00w:start"/><text:bookmark-start text:name="__RefHeading___marze_1"/><text:bookmark-start text:name="marze"/>Marže<text:bookmark-end text:name="__RefHeading___marze_1"/><text:bookmark-end text:name="marze"/></text:h>
      <text:p text:style-name="Text_20_body">Marže zadané v tomto číselníku přiřazujeme k jednotlivým skupinám zboží.</text:p>
      <text:p text:style-name="Text_20_body">Přes tyto marže může být při zadávání položek v zakázce zajištěno, že v případě nedosažení nebo překročení plánované marže je zobrazeno varování nebo zaprotokolována odchylka. 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50-prodeje:030-sawmarge00w:sawmarge101f:start" text:style-name="Internet_20_link" text:visited-style-name="Visited_20_Internet_20_Link">Tabulka marží</text:a></text:p>
        </text:list-item>
        <text:list-item>
          <text:p text:style-name="List_20_1_Content_Last"><text:a xlink:type="simple" xlink:href="https://wiki.data-norms.cz/doku.php?id=i2doku-cz:020-ciselniky:050-prodeje:030-sawmarge00w:sawmarge102f:start" text:style-name="Internet_20_link" text:visited-style-name="Visited_20_Internet_20_Link">Marže - Typy zboží</text:a></text:p>
        </text:list-item>
      </text:list>
      <text:line-break/>
      <text:p text:style-name="Text_20_body">// Strana: /basstamm/sawmarge00w/_set_0 // <text:line-break/>
// Strana: /basstamm/sawmarge00w // <text:line-break/>
// Strana: /basstamm/sawmarge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0::42:34</meta:creation-date>
    <dc:creator>Generated</dc:creator>
    <dc:date>2026-08-18T00::42:34</dc:date>
    <dc:language>en-US</dc:language>
    <meta:editing-cycles>1</meta:editing-cycles>
    <meta:editing-duration>PT0S</meta:editing-duration>
    <dc:title>i2doku-cz:020-ciselniky:050-prodeje:030-sawmarge00w:start</dc:title>
  </office:meta>
</office:document-meta>
</file>