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45afc089e3b89b6b99ac153da67b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40-sawobjek00w:start"/><text:bookmark-start text:name="__RefHeading___hlavni_objekty_1"/><text:bookmark-start text:name="hlavni_objekty"/>Hlavní objekty<text:bookmark-end text:name="__RefHeading___hlavni_objekty_1"/><text:bookmark-end text:name="hlavni_objekty"/></text:h>
      <text:p text:style-name="Text_20_body">V číselníku zákazníků mohou být u jednotlivých zákazníků zadány objekty/stavby. V číselníku hlavních objektů se tyto objekty sumarizují.</text:p>
      <text:p text:style-name="Text_20_body"><draw:frame draw:style-name="media" draw:name="0" text:anchor-type="as-char" draw:z-index="0" svg:width="18.203333333333cm" style:rel-width="100%" svg:height="11.826875cm" style:rel-height="scale"><draw:image xlink:href="Pictures/fd45afc089e3b89b6b99ac153da67ba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bjekt </text:p>
          </table:table-cell>
          <table:table-cell office:value-type="string" table:style-name="tablecell">
            <text:p text:style-name="tablealignleft"> Číslo hlavního objektu. </text:p>
          </table:table-cell>
        </table:table-row>
        <table:table-row>
          <table:table-cell office:value-type="string" table:style-name="tablecell">
            <text:p text:style-name="tablealignleft"> Zkratka </text:p>
          </table:table-cell>
          <table:table-cell office:value-type="string" table:style-name="tablecell">
            <text:p text:style-name="tablealignleft"> Zkratka názvu hlavního objektu. </text:p>
          </table:table-cell>
        </table:table-row>
        <table:table-row>
          <table:table-cell office:value-type="string" table:style-name="tablecell">
            <text:p text:style-name="tablealignleft"> Oslovení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hlavního objektu. </text:p>
          </table:table-cell>
        </table:table-row>
        <table:table-row>
          <table:table-cell office:value-type="string" table:style-name="tablecell">
            <text:p text:style-name="tablealignleft"> Ulice, Země/PSČ, Místo </text:p>
          </table:table-cell>
          <table:table-cell office:value-type="string" table:style-name="tablecell">
            <text:p text:style-name="tablealignleft"> Adresa hlavního objektu. </text:p>
          </table:table-cell>
        </table:table-row>
      </table:table>
      <text:p text:style-name="Text_20_body">// Strana: /basstamm/sawobjek00w/sawobjek101f // <text:line-break/>
// Strana: /basstamm/sawobjek00w/_set_0 // <text:line-break/>
// Strana: /basstamm/sawobjek00w/_set_1 // <text:line-break/>
// Strana: /basstamm/sawobjek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09:12</meta:creation-date>
    <dc:creator>Generated</dc:creator>
    <dc:date>2026-08-15T10::09:12</dc:date>
    <dc:language>en-US</dc:language>
    <meta:editing-cycles>1</meta:editing-cycles>
    <meta:editing-duration>PT0S</meta:editing-duration>
    <dc:title>i2doku-cz:020-ciselniky:050-prodeje:040-sawobjek00w:start</dc:title>
  </office:meta>
</office:document-meta>
</file>