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0e039212fff8877c3720ef631d49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50-sawbezli00w:start"/><text:bookmark-start text:name="__RefHeading___seznamy_odberu_1"/><text:bookmark-start text:name="seznamy_odberu"/>Seznamy odběru<text:bookmark-end text:name="__RefHeading___seznamy_odberu_1"/><text:bookmark-end text:name="seznamy_odberu"/></text:h>
      <text:p text:style-name="Text_20_body">V tomto číselníku evidujeme seznamy odběru. Ke každému zboží v číselníku zboží může být přiřazen jeden seznam odběru.</text:p>
      <text:p text:style-name="Text_20_body"><draw:frame draw:style-name="media" draw:name="0" text:anchor-type="as-char" draw:z-index="0" svg:width="15.292916666667cm" svg:height="11.853333333333cm"><draw:image xlink:href="Pictures/500e039212fff8877c3720ef631d490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eznam odběru </text:p>
          </table:table-cell>
          <table:table-cell office:value-type="string" table:style-name="tablecell">
            <text:p text:style-name="tablealignleft"> Označení (alfanumerické) seznamu odběr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eznamu odběru. </text:p>
          </table:table-cell>
        </table:table-row>
        <table:table-row>
          <table:table-cell office:value-type="string" table:style-name="tablecell">
            <text:p text:style-name="tablealignleft"> Obecné oprávnění </text:p>
          </table:table-cell>
          <table:table-cell office:value-type="string" table:style-name="tablecell">
            <text:p text:style-name="tablealignleft"> Je-li zaškrtávací tlačítko aktivováno, platí obecné oprávnění seznamu odběru. </text:p>
          </table:table-cell>
        </table:table-row>
      </table:table>
      <text:p text:style-name="Text_20_body">// Strana: /basstamm/sawbezli00w/sawbezli101f // <text:line-break/>
// Strana: /basstamm/sawbezli00w/_set_0 // <text:line-break/>
// Strana: /basstamm/sawbezli00w/_set_1 // <text:line-break/>
// Strana: /basstamm/sawbezli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58</meta:creation-date>
    <dc:creator>Generated</dc:creator>
    <dc:date>2026-08-15T10::10:58</dc:date>
    <dc:language>en-US</dc:language>
    <meta:editing-cycles>1</meta:editing-cycles>
    <meta:editing-duration>PT0S</meta:editing-duration>
    <dc:title>i2doku-cz:020-ciselniky:050-prodeje:050-sawbezli00w:start</dc:title>
  </office:meta>
</office:document-meta>
</file>