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bc4bbd0a4f17b58a342cba7f094534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50-prodeje:060-sawbezgr00w:sawbezgr101f:start"/><text:bookmark-start text:name="__RefHeading___skupina_odberu_1"/><text:bookmark-start text:name="skupina_odberu"/>Skupina odběru<text:bookmark-end text:name="__RefHeading___skupina_odberu_1"/><text:bookmark-end text:name="skupina_odberu"/></text:h>
      <text:p text:style-name="Text_20_body">V tomto číselníku evidujeme skupiny odběru. Každému zákazníkovi v číselníku zákazníků může být přiřazena jedna skupina odběru.</text:p>
      <text:p text:style-name="Text_20_body"><draw:frame draw:style-name="media" draw:name="0" text:anchor-type="as-char" draw:z-index="0" svg:width="18.7325cm" style:rel-width="100%" svg:height="11.853333333333cm" style:rel-height="scale"><draw:image xlink:href="Pictures/7bc4bbd0a4f17b58a342cba7f0945344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Skupina odběru </text:p>
          </table:table-cell>
          <table:table-cell office:value-type="string" table:style-name="tablecell">
            <text:p text:style-name="tablealignleft"> Označení (alfanumerické) skupiny odběru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Název skupiny odběru. </text:p>
          </table:table-cell>
        </table:table-row>
        <table:table-row>
          <table:table-cell office:value-type="string" table:style-name="tablecell">
            <text:p text:style-name="tablealignleft"> Obecné oprávnění </text:p>
          </table:table-cell>
          <table:table-cell office:value-type="string" table:style-name="tablecell">
            <text:p text:style-name="tablealignleft"> Volba z přednastavených možností - Ano, Ne, Dotaz uživatele. </text:p>
          </table:table-cell>
        </table:table-row>
      </table:table>
      <text:p text:style-name="Text_20_body">// Strana: /basstamm/sawbezgr00w/sawbezgr101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1::26:28</meta:creation-date>
    <dc:creator>Generated</dc:creator>
    <dc:date>2026-08-15T11::26:28</dc:date>
    <dc:language>en-US</dc:language>
    <meta:editing-cycles>1</meta:editing-cycles>
    <meta:editing-duration>PT0S</meta:editing-duration>
    <dc:title>i2doku-cz:020-ciselniky:050-prodeje:060-sawbezgr00w:sawbezgr101f:start</dc:title>
  </office:meta>
</office:document-meta>
</file>