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60-sawbezgr00w:start"/><text:bookmark-start text:name="__RefHeading___skupiny_odberu_1"/><text:bookmark-start text:name="skupiny_odberu"/>Skupiny odběru<text:bookmark-end text:name="__RefHeading___skupiny_odberu_1"/><text:bookmark-end text:name="skupiny_odberu"/></text:h>
      <text:p text:style-name="Text_20_body">V tomto číselníku evidujeme skupiny odběru. Každému zákazníkovi v číselníku zákazníků může být přiřazena jedna skupina odběru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50-prodeje:060-sawbezgr00w:sawbezgr101f:start" text:style-name="Internet_20_link" text:visited-style-name="Visited_20_Internet_20_Link">Skupina odběru</text:a></text:p>
        </text:list-item>
        <text:list-item>
          <text:p text:style-name="List_20_1_Content_Last"><text:a xlink:type="simple" xlink:href="https://wiki.data-norms.cz/doku.php?id=i2doku-cz:020-ciselniky:050-prodeje:060-sawbezgr00w:sawbezgr102f:start" text:style-name="Internet_20_link" text:visited-style-name="Visited_20_Internet_20_Link">Oprávnění</text:a></text:p>
        </text:list-item>
      </text:list>
      <text:line-break/>
      <text:p text:style-name="Text_20_body">// Strana: /basstamm/sawbezgr00w/_set_0 // <text:line-break/>
// Strana: /basstamm/sawbezgr00w/_set_1 // <text:line-break/>
// Strana: /basstamm/sawbezg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41:46</meta:creation-date>
    <dc:creator>Generated</dc:creator>
    <dc:date>2026-08-18T00::41:46</dc:date>
    <dc:language>en-US</dc:language>
    <meta:editing-cycles>1</meta:editing-cycles>
    <meta:editing-duration>PT0S</meta:editing-duration>
    <dc:title>i2doku-cz:020-ciselniky:050-prodeje:060-sawbezgr00w:start</dc:title>
  </office:meta>
</office:document-meta>
</file>