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2e2b6162c81844f0608b5de3cdca89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60-obchodnich-nabidek:010-sawverlc00w:start"/><text:bookmark-start text:name="__RefHeading___kody_ztraty_1"/><text:bookmark-start text:name="kody_ztraty"/>Kódy ztráty<text:bookmark-end text:name="__RefHeading___kody_ztraty_1"/><text:bookmark-end text:name="kody_ztraty"/></text:h>
      <text:p text:style-name="Text_20_body">Kódem ztráty jsou stanoveny důvody, proč z obchodních nabídek nevznikly žádné zakázky. Kód je zajímavý v souvislosti se správou nabídek (statistikou obchodních nabídek). </text:p>
      <text:p text:style-name="Text_20_body"><draw:frame draw:style-name="media" draw:name="0" text:anchor-type="as-char" draw:z-index="0" svg:width="15.292916666667cm" svg:height="11.800416666667cm"><draw:image xlink:href="Pictures/92e2b6162c81844f0608b5de3cdca89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ód </text:p>
          </table:table-cell>
          <table:table-cell office:value-type="string" table:style-name="tablecell">
            <text:p text:style-name="tablealignleft"> Číslo kódu ztrát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kódu ztráty. </text:p>
          </table:table-cell>
        </table:table-row>
      </table:table>
      <text:p text:style-name="Text_20_body">// Strana: /basstamm/sawverlc00w/sawverlc101f // <text:line-break/>
// Strana: /basstamm/sawverlc00w // <text:line-break/>
// Strana: /basstamm/sawverlc00w/_set_0 // <text:line-break/>
// Strana: /basstamm/sawverlc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9:09</meta:creation-date>
    <dc:creator>Generated</dc:creator>
    <dc:date>2026-08-17T07::09:09</dc:date>
    <dc:language>en-US</dc:language>
    <meta:editing-cycles>1</meta:editing-cycles>
    <meta:editing-duration>PT0S</meta:editing-duration>
    <dc:title>i2doku-cz:020-ciselniky:060-obchodnich-nabidek:010-sawverlc00w:start</dc:title>
  </office:meta>
</office:document-meta>
</file>