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abec8f6a23ef89acccfb4111256b16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60-obchodnich-nabidek:020-sawabcco00w:start"/><text:bookmark-start text:name="__RefHeading___nabidky_abc-tridy_1"/><text:bookmark-start text:name="nabidky_abc-tridy"/>Nabídky ABC-třídy<text:bookmark-end text:name="__RefHeading___nabidky_abc-tridy_1"/><text:bookmark-end text:name="nabidky_abc-tridy"/></text:h>
      <text:p text:style-name="Text_20_body">ABC-třídou se dělí nabídky podle pravděpodobnosti, s jakou se daná nabídka stane zakázkou. ABC-třídu můžeme přiřadit v oblasti zakázky ve správě obchodních nabídek jednotlivým nabídkám a může sloužit k vyhodnocení ve statistikách nabídek.</text:p>
      <text:p text:style-name="Text_20_body"><draw:frame draw:style-name="media" draw:name="0" text:anchor-type="as-char" draw:z-index="0" svg:width="15.504583333333cm" svg:height="12.065cm"><draw:image xlink:href="Pictures/7abec8f6a23ef89acccfb4111256b16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řída </text:p>
          </table:table-cell>
          <table:table-cell office:value-type="string" table:style-name="tablecell">
            <text:p text:style-name="tablealignleft"> Označení ABC-tříd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ABC-třídy. </text:p>
          </table:table-cell>
        </table:table-row>
        <table:table-row>
          <table:table-cell office:value-type="string" table:style-name="tablecell">
            <text:p text:style-name="tablealignleft"> Hodnocení </text:p>
          </table:table-cell>
          <table:table-cell office:value-type="string" table:style-name="tablecell">
            <text:p text:style-name="tablealignleft"> Procentní sazba, která udává, s jakou pravděpodobností se z nabídky stane zakázka. </text:p>
          </table:table-cell>
        </table:table-row>
      </table:table>
      <text:p text:style-name="Text_20_body">// Strana: /basstamm/sawabcco00w/sawabcco101f // <text:line-break/>
// Strana: /basstamm/sawabcco00w // <text:line-break/>
// Strana: /basstamm/sawabcco00w/_set_0 // <text:line-break/>
// Strana: /basstamm/sawabcco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35:51</meta:creation-date>
    <dc:creator>Generated</dc:creator>
    <dc:date>2026-08-17T08::35:51</dc:date>
    <dc:language>en-US</dc:language>
    <meta:editing-cycles>1</meta:editing-cycles>
    <meta:editing-duration>PT0S</meta:editing-duration>
    <dc:title>i2doku-cz:020-ciselniky:060-obchodnich-nabidek:020-sawabcco00w:start</dc:title>
  </office:meta>
</office:document-meta>
</file>