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f05a3d975f8d4f763db82413994487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60-obchodnich-nabidek:030-sawoffgl00w:start"/><text:bookmark-start text:name="__RefHeading___platnost_nabidky_1"/><text:bookmark-start text:name="platnost_nabidky"/>Platnost nabídky<text:bookmark-end text:name="__RefHeading___platnost_nabidky_1"/><text:bookmark-end text:name="platnost_nabidky"/></text:h>
      <text:p text:style-name="Text_20_body">V tomto číselníku se definuje pro druhy dokladů pro nabídky (systém nastaví každému druhu dokladu pro nabídku jeden záznam do číselníku), jak dlouho je nabídka platná a kdy má být znovu předložena. Jestliže je tento číselník prázdný, platí hodnoty z parametrizace systému.</text:p>
      <text:p text:style-name="Text_20_body"><draw:frame draw:style-name="media" draw:name="0" text:anchor-type="as-char" draw:z-index="0" svg:width="15.292916666667cm" svg:height="11.773958333333cm"><draw:image xlink:href="Pictures/4f05a3d975f8d4f763db82413994487c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ABC-třída </text:p>
          </table:table-cell>
          <table:table-cell office:value-type="string" table:style-name="tablecell">
            <text:p text:style-name="tablealignleft"> Přiřazení ABC-třídy. </text:p>
          </table:table-cell>
        </table:table-row>
        <table:table-row>
          <table:table-cell office:value-type="string" table:style-name="tablecell">
            <text:p text:style-name="tablealignleft"> Významnost </text:p>
          </table:table-cell>
          <table:table-cell office:value-type="string" table:style-name="tablecell">
            <text:p text:style-name="tablealignleft"> Pravděpodobnost v %, s jakou z nabídky stane zakázka. Systém navrhne významnost podle ABC-třídy. Hodnota může být změněna. </text:p>
          </table:table-cell>
        </table:table-row>
        <table:table-row>
          <table:table-cell office:value-type="string" table:style-name="tablecell">
            <text:p text:style-name="tablealignleft"> Platnost ve dnech </text:p>
          </table:table-cell>
          <table:table-cell office:value-type="string" table:style-name="tablecell">
            <text:p text:style-name="tablealignleft"> Počet dnů, po které je nabídka platná. </text:p>
          </table:table-cell>
        </table:table-row>
        <table:table-row>
          <table:table-cell office:value-type="string" table:style-name="tablecell">
            <text:p text:style-name="tablealignleft"> Znovupředl.dny </text:p>
          </table:table-cell>
          <table:table-cell office:value-type="string" table:style-name="tablecell">
            <text:p text:style-name="tablealignleft"> Počet dní, po které má být po předložení nabídky vyčkáno, než je případně znovu předložena přepracovaná nabídka. </text:p>
          </table:table-cell>
        </table:table-row>
        <table:table-row>
          <table:table-cell office:value-type="string" table:style-name="tablecell">
            <text:p text:style-name="tablealignleft"> Statistiky </text:p>
          </table:table-cell>
          <table:table-cell office:value-type="string" table:style-name="tablecell">
            <text:p text:style-name="tablealignleft"> Je-li zaškrtávací tlačítko aktivní, vstupují nabídky do statistiky. </text:p>
          </table:table-cell>
        </table:table-row>
      </table:table>
      <text:p text:style-name="Text_20_body">// Strana: /basstamm/sawoffgl00w/sawoffgl101f // <text:line-break/>
// Strana: /basstamm/sawoffgl00w // <text:line-break/>
// Strana: /basstamm/sawoffgl00w/_set_0 // <text:line-break/>
// Strana: /basstamm/sawoffgl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0:12</meta:creation-date>
    <dc:creator>Generated</dc:creator>
    <dc:date>2026-08-15T10::10:12</dc:date>
    <dc:language>en-US</dc:language>
    <meta:editing-cycles>1</meta:editing-cycles>
    <meta:editing-duration>PT0S</meta:editing-duration>
    <dc:title>i2doku-cz:020-ciselniky:060-obchodnich-nabidek:030-sawoffgl00w:start</dc:title>
  </office:meta>
</office:document-meta>
</file>