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eb556adb2f6f135b68d1fed10f553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70-nakupu:010-sewliadr00w:start"/><text:bookmark-start text:name="__RefHeading___adresy_dodavatelu_1"/><text:bookmark-start text:name="adresy_dodavatelu"/>Adresy dodavatelů<text:bookmark-end text:name="__RefHeading___adresy_dodavatelu_1"/><text:bookmark-end text:name="adresy_dodavatelu"/></text:h>
      <text:p text:style-name="Text_20_body">V tomto číselníku se evidují požadované adresy dodání od jednotlivých dodavatelů. Tyto adresy musí být zadány v číselníku adres.</text:p>
      <text:p text:style-name="Text_20_body"><draw:frame draw:style-name="media" draw:name="0" text:anchor-type="as-char" draw:z-index="0" svg:width="18.7325cm" style:rel-width="100%" svg:height="13.599583333333cm" style:rel-height="scale"><draw:image xlink:href="Pictures/deb556adb2f6f135b68d1fed10f553d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Číslo adresy dodání. </text:p>
          </table:table-cell>
        </table:table-row>
        <table:table-row>
          <table:table-cell office:value-type="string" table:style-name="tablecell">
            <text:p text:style-name="tablealignleft"> Adresa </text:p>
          </table:table-cell>
          <table:table-cell office:value-type="string" table:style-name="tablecell">
            <text:p text:style-name="tablealignleft"> Přiřazení adresy z číselníku adres. Po přiřazení vyplní systém údaje zadané v číselníku adres. </text:p>
          </table:table-cell>
        </table:table-row>
        <table:table-row>
          <table:table-cell office:value-type="string" table:style-name="tablecell">
            <text:p text:style-name="tablealignleft"> Druh adresy </text:p>
          </table:table-cell>
          <table:table-cell office:value-type="string" table:style-name="tablecell">
            <text:p text:style-name="tablealignleft"> Přiřazení druhu adresy dodání. </text:p>
          </table:table-cell>
        </table:table-row>
        <table:table-row>
          <table:table-cell office:value-type="string" table:style-name="tablecell">
            <text:p text:style-name="tablealignleft"> Způsob expedice </text:p>
          </table:table-cell>
          <table:table-cell office:value-type="string" table:style-name="tablecell">
            <text:p text:style-name="tablealignleft"> Přiřazení způsobu expedice. </text:p>
          </table:table-cell>
        </table:table-row>
        <table:table-row>
          <table:table-cell office:value-type="string" table:style-name="tablecell">
            <text:p text:style-name="tablealignleft"> Dodací podmínka </text:p>
          </table:table-cell>
          <table:table-cell office:value-type="string" table:style-name="tablecell">
            <text:p text:style-name="tablealignleft"> Přiřazení dodací podmínky. </text:p>
          </table:table-cell>
        </table:table-row>
      </table:table>
      <text:p text:style-name="Text_20_body">// Strana: /basstamm/sewliadr00w/sewliadr101f // <text:line-break/>
// Strana: /basstamm/sewliadr00w/_set_0 // <text:line-break/>
// Strana: /basstamm/sewliadr00w/_set_1 // <text:line-break/>
// Strana: /basstamm/sewliad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05</meta:creation-date>
    <dc:creator>Generated</dc:creator>
    <dc:date>2026-08-15T09::31:05</dc:date>
    <dc:language>en-US</dc:language>
    <meta:editing-cycles>1</meta:editing-cycles>
    <meta:editing-duration>PT0S</meta:editing-duration>
    <dc:title>i2doku-cz:020-ciselniky:070-nakupu:010-sewliadr00w:start</dc:title>
  </office:meta>
</office:document-meta>
</file>