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ebc6a1f774623846e422926f7bdee05e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070-nakupu:020-swlgr00w:start"/><text:bookmark-start text:name="__RefHeading___skupiny_dodavatelu_1"/><text:bookmark-start text:name="skupiny_dodavatelu"/>Skupiny dodavatelů<text:bookmark-end text:name="__RefHeading___skupiny_dodavatelu_1"/><text:bookmark-end text:name="skupiny_dodavatelu"/></text:h>
      <text:p text:style-name="Text_20_body">V tomto číselníku se evidují skupiny dodavatelů (např. podle průmyslového odvětví, velkoobchod, maloobchod, úřady, školy atd.). Skupinu dodavatelů přiřazujeme jednotlivým dodavatelům v číselníku dodavatelů.</text:p>
      <text:p text:style-name="Text_20_body"><draw:frame draw:style-name="media" draw:name="0" text:anchor-type="as-char" draw:z-index="0" svg:width="15.292916666667cm" svg:height="11.932708333333cm"><draw:image xlink:href="Pictures/ebc6a1f774623846e422926f7bdee05e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Skupina dodavatelů </text:p>
          </table:table-cell>
          <table:table-cell office:value-type="string" table:style-name="tablecell">
            <text:p text:style-name="tablealignleft"> Označení (alfanumerické) skupiny dodavatelů. </text:p>
          </table:table-cell>
        </table:table-row>
        <table:table-row>
          <table:table-cell office:value-type="string" table:style-name="tablecell">
            <text:p text:style-name="tablealignleft"> Název </text:p>
          </table:table-cell>
          <table:table-cell office:value-type="string" table:style-name="tablecell">
            <text:p text:style-name="tablealignleft"> Název skupiny dodavatelů. </text:p>
          </table:table-cell>
        </table:table-row>
        <table:table-row>
          <table:table-cell office:value-type="string" table:style-name="tablecell">
            <text:p text:style-name="tablealignleft"> Oblast </text:p>
          </table:table-cell>
          <table:table-cell office:value-type="string" table:style-name="tablecell">
            <text:p text:style-name="tablealignleft"> Přiřazení oblasti (číselníky skladů) ke skupině dodavatelů. </text:p>
          </table:table-cell>
        </table:table-row>
      </table:table>
      <text:p text:style-name="Text_20_body">// Strana: /basstamm/swlgr00w/swlgr101f // <text:line-break/>
// Strana: /basstamm/swlgr00w/_set_0 // <text:line-break/>
// Strana: /basstamm/swlgr00w // <text:line-break/>
// Strana: /basstamm/swlgr00w/_set_1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09::31:26</meta:creation-date>
    <dc:creator>Generated</dc:creator>
    <dc:date>2026-08-15T09::31:26</dc:date>
    <dc:language>en-US</dc:language>
    <meta:editing-cycles>1</meta:editing-cycles>
    <meta:editing-duration>PT0S</meta:editing-duration>
    <dc:title>i2doku-cz:020-ciselniky:070-nakupu:020-swlgr00w:start</dc:title>
  </office:meta>
</office:document-meta>
</file>