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e351728a1cec1825fe3fe2d792ced9.png"/>
  <manifest:file-entry manifest:media-type="image/jpeg" manifest:full-path="Pictures/75e832705289db12d930ff99455bc9a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70-nakupu:030-sewwrhgr00w:sewwrhgr101f:start"/><text:bookmark-start text:name="__RefHeading___hlavni_skupiny_nakupu_1"/><text:bookmark-start text:name="hlavni_skupiny_nakupu"/>Hlavní skupiny nákupu<text:bookmark-end text:name="__RefHeading___hlavni_skupiny_nakupu_1"/><text:bookmark-end text:name="hlavni_skupiny_nakupu"/></text:h>
      <text:p text:style-name="Text_20_body">Pro nákup mohou být založeny hlavní skupiny zboží odlišné od prodeje. Mají-li být hlavní skupiny zboží u nákupu stejné jako hlavní skupiny zboží u prodeje, mohou být do tohoto číselníku zavedeny pomocí ikony <draw:frame draw:style-name="media" draw:name="0" text:anchor-type="as-char" draw:z-index="0" svg:width="0.635cm" svg:height="0.635cm"><draw:image xlink:href="Pictures/b5e351728a1cec1825fe3fe2d792ced9.png" xlink:type="simple" xlink:show="embed" xlink:actuate="onLoad"/></draw:frame> v hlavní nástrojové liště nebo funkční klávesou F2.</text:p>
      <text:p text:style-name="Text_20_body"><draw:frame draw:style-name="media" draw:name="1" text:anchor-type="as-char" draw:z-index="1" svg:width="18.944166666667cm" style:rel-width="100%" svg:height="13.97cm" style:rel-height="scale"><draw:image xlink:href="Pictures/75e832705289db12d930ff99455bc9a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nákupu </text:p>
          </table:table-cell>
          <table:table-cell office:value-type="string" table:style-name="tablecell">
            <text:p text:style-name="tablealignleft"> Označení (alfanumerické) hlavní skupiny zboží nákup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hlavní skupiny zboží nákupu. </text:p>
          </table:table-cell>
        </table:table-row>
        <table:table-row>
          <table:table-cell office:value-type="string" table:style-name="tablecell">
            <text:p text:style-name="tablealignleft"> Jazyk/Název </text:p>
          </table:table-cell>
          <table:table-cell office:value-type="string" table:style-name="tablecell">
            <text:p text:style-name="tablealignleft"> Názvy hlavních skupin zboží nákupu je možné evidovat i v cizích jazycích. Názvy v cizích jazycích se používají především ke správě formulářů. </text:p>
          </table:table-cell>
        </table:table-row>
      </table:table>
      <text:p text:style-name="Text_20_body">// Strana: /basstamm/sewwrhgr00w/sewwrhg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39:59</meta:creation-date>
    <dc:creator>Generated</dc:creator>
    <dc:date>2026-08-17T08::39:59</dc:date>
    <dc:language>en-US</dc:language>
    <meta:editing-cycles>1</meta:editing-cycles>
    <meta:editing-duration>PT0S</meta:editing-duration>
    <dc:title>i2doku-cz:020-ciselniky:070-nakupu:030-sewwrhgr00w:sewwrhgr101f:start</dc:title>
  </office:meta>
</office:document-meta>
</file>