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2df722cead6420490a1a8dca3447a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030-sewwrhgr00w:sewwrhgr102f:start"/><text:bookmark-start text:name="__RefHeading___skupiny_nakupu_1"/><text:bookmark-start text:name="skupiny_nakupu"/>Skupiny nákupu<text:bookmark-end text:name="__RefHeading___skupiny_nakupu_1"/><text:bookmark-end text:name="skupiny_nakupu"/></text:h>
      <text:p text:style-name="Text_20_body">Na této straně je možné přiřadit k hlavním skupinám zboží nákupu skupiny zboží nákupu.</text:p>
      <text:p text:style-name="Text_20_body"><draw:frame draw:style-name="media" draw:name="0" text:anchor-type="as-char" draw:z-index="0" svg:width="18.944166666667cm" style:rel-width="100%" svg:height="13.97cm" style:rel-height="scale"><draw:image xlink:href="Pictures/72df722cead6420490a1a8dca3447a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nákupu </text:p>
          </table:table-cell>
          <table:table-cell office:value-type="string" table:style-name="tablecell">
            <text:p text:style-name="tablealignleft"> Přiřazení skupiny zboží nákup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zboží nákupu. </text:p>
          </table:table-cell>
        </table:table-row>
        <table:table-row>
          <table:table-cell office:value-type="string" table:style-name="tablecell">
            <text:p text:style-name="tablealignleft"> Jazyk/Název </text:p>
          </table:table-cell>
          <table:table-cell office:value-type="string" table:style-name="tablecell">
            <text:p text:style-name="tablealignleft"> Názvy skupin zboží nákupu je možné evidovat i v cizích jazycích. Názvy v cizích jazycích se používají především ke správě formulářů. </text:p>
          </table:table-cell>
        </table:table-row>
        <table:table-row>
          <table:table-cell office:value-type="string" table:style-name="tablecell">
            <text:p text:style-name="tablealignleft"> Stupnicová sleva </text:p>
          </table:table-cell>
          <table:table-cell office:value-type="string" table:style-name="tablecell">
            <text:p text:style-name="tablealignleft"> Toto pole je nebo není aktivní v závislosti na parametrizaci systému. </text:p>
          </table:table-cell>
        </table:table-row>
        <table:table-row>
          <table:table-cell office:value-type="string" table:style-name="tablecell">
            <text:p text:style-name="tablealignleft"> Stanovení ceny </text:p>
          </table:table-cell>
          <table:table-cell office:value-type="string" table:style-name="tablecell">
            <text:p text:style-name="tablealignleft"> Toto tlačítko je nebo není aktivní v závislosti na parametrizaci systému. </text:p>
          </table:table-cell>
        </table:table-row>
      </table:table>
      <text:p text:style-name="Text_20_body">// Strana: /basstamm/sewwrhgr00w/sewwrhg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0:49</meta:creation-date>
    <dc:creator>Generated</dc:creator>
    <dc:date>2026-08-17T08::40:49</dc:date>
    <dc:language>en-US</dc:language>
    <meta:editing-cycles>1</meta:editing-cycles>
    <meta:editing-duration>PT0S</meta:editing-duration>
    <dc:title>i2doku-cz:020-ciselniky:070-nakupu:030-sewwrhgr00w:sewwrhgr102f:start</dc:title>
  </office:meta>
</office:document-meta>
</file>