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b621c9a1efcceab1bef44ee6ca72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40-sewbestn00w:start"/><text:bookmark-start text:name="__RefHeading___navrhy_objednavek_1"/><text:bookmark-start text:name="navrhy_objednavek"/>Návrhy objednávek<text:bookmark-end text:name="__RefHeading___navrhy_objednavek_1"/><text:bookmark-end text:name="navrhy_objednavek"/></text:h>
      <text:p text:style-name="Text_20_body">V tomto číselníku se evidují návrhy objednávek. Tento číselník slouží k evidenci rozdílných návrhů objednávek, které byly přiděleny dodavatelům. Při dávkovém generování návrhů objednávek jsou zvoleni ti dodavatelé, kteří mají záznam shodný se zvoleným číslem návrhu objednávky. </text:p>
      <text:p text:style-name="Text_20_body"><draw:frame draw:style-name="media" draw:name="0" text:anchor-type="as-char" draw:z-index="0" svg:width="15.292916666667cm" svg:height="11.7475cm"><draw:image xlink:href="Pictures/0bb621c9a1efcceab1bef44ee6ca722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vrh </text:p>
          </table:table-cell>
          <table:table-cell office:value-type="string" table:style-name="tablecell">
            <text:p text:style-name="tablealignleft"> Číslo návrhu objednáv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návrhu objednávky. </text:p>
          </table:table-cell>
        </table:table-row>
      </table:table>
      <text:p text:style-name="Text_20_body">// Strana: /basstamm/sewbestn00w/sewbestn101f // <text:line-break/>
// Strana: /basstamm/sewbestn00w/_set_0 // <text:line-break/>
// Strana: /basstamm/sewbestn00w // <text:line-break/>
// Strana: /basstamm/sewbest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44</meta:creation-date>
    <dc:creator>Generated</dc:creator>
    <dc:date>2026-08-15T10::10:44</dc:date>
    <dc:language>en-US</dc:language>
    <meta:editing-cycles>1</meta:editing-cycles>
    <meta:editing-duration>PT0S</meta:editing-duration>
    <dc:title>i2doku-cz:020-ciselniky:070-nakupu:040-sewbestn00w:start</dc:title>
  </office:meta>
</office:document-meta>
</file>