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647cd8fc34617647baba64522b053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80-zastupcu:010-sawvkgeb00w:start"/><text:bookmark-start text:name="__RefHeading___oblast_prodeje_1"/><text:bookmark-start text:name="oblast_prodeje"/>Oblast prodeje<text:bookmark-end text:name="__RefHeading___oblast_prodeje_1"/><text:bookmark-end text:name="oblast_prodeje"/></text:h>
      <text:p text:style-name="Text_20_body">V tomto číselníku se evidují základní oblasti prodeje.</text:p>
      <text:p text:style-name="Text_20_body"><draw:frame draw:style-name="media" draw:name="0" text:anchor-type="as-char" draw:z-index="0" svg:width="15.636875cm" svg:height="11.826875cm"><draw:image xlink:href="Pictures/e647cd8fc34617647baba64522b0532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Číslo oblasti prodej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oblasti prodeje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080-zastupcu:010-sawvkgeb00w:sxwmerkm000f:start" text:style-name="Internet_20_link" text:visited-style-name="Visited_20_Internet_20_Link">Atributy</text:a></text:p>
        </text:list-item>
      </text:list>
      <text:line-break/>
      <text:p text:style-name="Text_20_body">// Strana: /basstamm/sawvkgeb00w/sawvkgeb101f // <text:line-break/>
// Strana: /basstamm/sawvkgeb00w // <text:line-break/>
// Strana: /basstamm/sawvkgeb00w/_set_0 // <text:line-break/>
// Strana: /basstamm/sawvkgeb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48</meta:creation-date>
    <dc:creator>Generated</dc:creator>
    <dc:date>2026-08-15T12::08:48</dc:date>
    <dc:language>en-US</dc:language>
    <meta:editing-cycles>1</meta:editing-cycles>
    <meta:editing-duration>PT0S</meta:editing-duration>
    <dc:title>i2doku-cz:020-ciselniky:080-zastupcu:010-sawvkgeb00w:start</dc:title>
  </office:meta>
</office:document-meta>
</file>