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08b2e8bfb22393be87f11a79636d46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80-zastupcu:010-sawvkgeb00w:sxwmerkm000f:start"/><text:bookmark-start text:name="__RefHeading___atributy_1"/><text:bookmark-start text:name="atributy"/>Atributy<text:bookmark-end text:name="__RefHeading___atributy_1"/><text:bookmark-end text:name="atributy"/></text:h>
      <text:p text:style-name="Text_20_body">Na této straně můžeme zadat atributy k oblasti - např. trasy obchodních oblastí, hranice zemí apod. </text:p>
      <text:p text:style-name="Text_20_body"><draw:frame draw:style-name="media" draw:name="0" text:anchor-type="as-char" draw:z-index="0" svg:width="15.636875cm" svg:height="11.826875cm"><draw:image xlink:href="Pictures/908b2e8bfb22393be87f11a79636d46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ypy atributů </text:p>
          </table:table-cell>
          <table:table-cell office:value-type="string" table:style-name="tablecell">
            <text:p text:style-name="tablealignleft"> Určují způsob dodání. </text:p>
          </table:table-cell>
        </table:table-row>
        <table:table-row>
          <table:table-cell office:value-type="string" table:style-name="tablecell">
            <text:p text:style-name="tablealignleft"> Kódy </text:p>
          </table:table-cell>
          <table:table-cell office:value-type="string" table:style-name="tablecell">
            <text:p text:style-name="tablealignleft"> Detailnější údaje k typu atributů. </text:p>
          </table:table-cell>
        </table:table-row>
        <table:table-row>
          <table:table-cell office:value-type="string" table:style-name="tablecell">
            <text:p text:style-name="tablealignleft"> Atributy </text:p>
          </table:table-cell>
          <table:table-cell office:value-type="string" table:style-name="tablecell">
            <text:p text:style-name="tablealignleft"> Detailnější údaje k trase, dodacím termínům, osobě příjemce apod. </text:p>
          </table:table-cell>
        </table:table-row>
      </table:table>
      <text:p text:style-name="Text_20_body">// Strana: /basstamm/sawvkgeb00w/sxwmerkm00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40:11</meta:creation-date>
    <dc:creator>Generated</dc:creator>
    <dc:date>2026-08-17T06::40:11</dc:date>
    <dc:language>en-US</dc:language>
    <meta:editing-cycles>1</meta:editing-cycles>
    <meta:editing-duration>PT0S</meta:editing-duration>
    <dc:title>i2doku-cz:020-ciselniky:080-zastupcu:010-sawvkgeb00w:sxwmerkm000f:start</dc:title>
  </office:meta>
</office:document-meta>
</file>