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6c13e0cb77efafd284ea3d4c7865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80-zastupcu:020-sawvkgzu00w:start"/><text:bookmark-start text:name="__RefHeading___prirazeni_oblasti_prodeje_1"/><text:bookmark-start text:name="prirazeni_oblasti_prodeje"/>Přiřazení oblasti prodeje<text:bookmark-end text:name="__RefHeading___prirazeni_oblasti_prodeje_1"/><text:bookmark-end text:name="prirazeni_oblasti_prodeje"/></text:h>
      <text:p text:style-name="Text_20_body">V tomto číselníku se přiřazují prodejní obV tomto číselníku se přiřazují prodejní oblasti k zemím a PSČ. Při založení nového zákazníka v číselníku zákazníků zjistí systém z tohoto číselníku oblast a automaticky ji zákazníkovi přiřadí.</text:p>
      <text:p text:style-name="Text_20_body"><draw:frame draw:style-name="media" draw:name="0" text:anchor-type="as-char" draw:z-index="0" svg:width="15.980833333333cm" svg:height="11.826875cm"><draw:image xlink:href="Pictures/a46c13e0cb77efafd284ea3d4c78656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emě </text:p>
          </table:table-cell>
          <table:table-cell office:value-type="string" table:style-name="tablecell">
            <text:p text:style-name="tablealignleft"> Přiřazení označení země, od kterého je platné přiřazení oblasti prodeje. </text:p>
          </table:table-cell>
        </table:table-row>
        <table:table-row>
          <table:table-cell office:value-type="string" table:style-name="tablecell">
            <text:p text:style-name="tablealignleft"> PSČ </text:p>
          </table:table-cell>
          <table:table-cell office:value-type="string" table:style-name="tablecell">
            <text:p text:style-name="tablealignleft"> Přiřazení PSČ, od kterého je platné přiřazení oblasti prodeje. </text:p>
          </table:table-cell>
        </table:table-row>
        <table:table-row>
          <table:table-cell office:value-type="string" table:style-name="tablecell">
            <text:p text:style-name="tablealignleft"> Do země </text:p>
          </table:table-cell>
          <table:table-cell office:value-type="string" table:style-name="tablecell">
            <text:p text:style-name="tablealignleft"> Přiřazení označení země, do kterého je platné přiřazení oblasti prodeje. </text:p>
          </table:table-cell>
        </table:table-row>
        <table:table-row>
          <table:table-cell office:value-type="string" table:style-name="tablecell">
            <text:p text:style-name="tablealignleft"> Do PSČ </text:p>
          </table:table-cell>
          <table:table-cell office:value-type="string" table:style-name="tablecell">
            <text:p text:style-name="tablealignleft"> Přiřazení PSČ, do kterého je platné přiřazení oblasti prodeje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iřazení oblasti prodeje k těmto údajům. </text:p>
          </table:table-cell>
        </table:table-row>
      </table:table>
      <text:p text:style-name="Text_20_body">// Strana: /basstamm/sawvkgzu00w/sawvkgzu101f // <text:line-break/>
// Strana: /basstamm/sawvkgzu00w/_set_0 // <text:line-break/>
// Strana: /basstamm/sawvkgzu00w/_set_1 // <text:line-break/>
// Strana: /basstamm/sawvkgzu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7:48</meta:creation-date>
    <dc:creator>Generated</dc:creator>
    <dc:date>2026-08-17T06::27:48</dc:date>
    <dc:language>en-US</dc:language>
    <meta:editing-cycles>1</meta:editing-cycles>
    <meta:editing-duration>PT0S</meta:editing-duration>
    <dc:title>i2doku-cz:020-ciselniky:080-zastupcu:020-sawvkgzu00w:start</dc:title>
  </office:meta>
</office:document-meta>
</file>