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60f925a8f6f99fa5195300f90e3059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80-zastupcu:030-sawvkgwg00w:start"/><text:bookmark-start text:name="__RefHeading___prirazeni_oblasti_skupiny_zbozi_1"/><text:bookmark-start text:name="prirazeni_oblasti_skupiny_zbozi"/>Přiřazení oblasti/skupiny zboží<text:bookmark-end text:name="__RefHeading___prirazeni_oblasti_skupiny_zbozi_1"/><text:bookmark-end text:name="prirazeni_oblasti_skupiny_zbozi"/></text:h>
      <text:p text:style-name="Text_20_body">V tomto číselníku se kombinacím oblastí a skupin zboží přiřazují jednotliví zástupci. </text:p>
      <text:p text:style-name="Text_20_body"><draw:frame draw:style-name="media" draw:name="0" text:anchor-type="as-char" draw:z-index="0" svg:width="18.415cm" style:rel-width="100%" svg:height="11.932708333333cm" style:rel-height="scale"><draw:image xlink:href="Pictures/b60f925a8f6f99fa5195300f90e3059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Oblast </text:p>
          </table:table-cell>
          <table:table-cell office:value-type="string" table:style-name="tablecell">
            <text:p text:style-name="tablealignleft"> Přiřazení oblasti prodeje. </text:p>
          </table:table-cell>
        </table:table-row>
        <table:table-row>
          <table:table-cell office:value-type="string" table:style-name="tablecell">
            <text:p text:style-name="tablealignleft"> Od skupiny zboží </text:p>
          </table:table-cell>
          <table:table-cell office:value-type="string" table:style-name="tablecell">
            <text:p text:style-name="tablealignleft"> Přiřazení skupiny zboží, od které je platné přiřazení zástupce. </text:p>
          </table:table-cell>
        </table:table-row>
        <table:table-row>
          <table:table-cell office:value-type="string" table:style-name="tablecell">
            <text:p text:style-name="tablealignleft"> Do skupiny zboží </text:p>
          </table:table-cell>
          <table:table-cell office:value-type="string" table:style-name="tablecell">
            <text:p text:style-name="tablealignleft"> Přiřazení skupiny zboží, do které je platné přiřazení zástupce. </text:p>
          </table:table-cell>
        </table:table-row>
        <table:table-row>
          <table:table-cell office:value-type="string" table:style-name="tablecell">
            <text:p text:style-name="tablealignleft"> Zástupce </text:p>
          </table:table-cell>
          <table:table-cell office:value-type="string" table:style-name="tablecell">
            <text:p text:style-name="tablealignleft"> Přiřazení zástupce. </text:p>
          </table:table-cell>
        </table:table-row>
      </table:table>
      <text:p text:style-name="Text_20_body">// Strana: /basstamm/sawvkgwg00w/sawvkgwg101f // <text:line-break/>
// Strana: /basstamm/sawvkgwg00w/_set_0 // <text:line-break/>
// Strana: /basstamm/sawvkgwg00w/_set_1 // <text:line-break/>
// Strana: /basstamm/sawvkgwg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26:52</meta:creation-date>
    <dc:creator>Generated</dc:creator>
    <dc:date>2026-08-17T12::26:52</dc:date>
    <dc:language>en-US</dc:language>
    <meta:editing-cycles>1</meta:editing-cycles>
    <meta:editing-duration>PT0S</meta:editing-duration>
    <dc:title>i2doku-cz:020-ciselniky:080-zastupcu:030-sawvkgwg00w:start</dc:title>
  </office:meta>
</office:document-meta>
</file>