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250f8ce0f94cd4ee37649186803f33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10-sawmesta00w:start"/><text:bookmark-start text:name="__RefHeading___mnozstevni_stupnice_1"/><text:bookmark-start text:name="mnozstevni_stupnice"/>Množstevní stupnice<text:bookmark-end text:name="__RefHeading___mnozstevni_stupnice_1"/><text:bookmark-end text:name="mnozstevni_stupnice"/></text:h>
      <text:p text:style-name="Text_20_body">V tomto číselníku se evidují stupnice množství pro stanovení cen podle dodaného množství. V každé stupnici množství může být definováno až 20 stupňů. </text:p>
      <text:p text:style-name="Text_20_body">Stupnice množství mohou být využívány při stanovení cen v číselníku zboží, číselníku zákazníků a číselníku dodavatelů.</text:p>
      <text:p text:style-name="Text_20_body"><draw:frame draw:style-name="media" draw:name="0" text:anchor-type="as-char" draw:z-index="0" svg:width="16.880416666667cm" svg:height="11.879791666667cm"><draw:image xlink:href="Pictures/d250f8ce0f94cd4ee37649186803f33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stupnice </text:p>
          </table:table-cell>
          <table:table-cell office:value-type="string" table:style-name="tablecell">
            <text:p text:style-name="tablealignleft"> Číslo stupnice množstv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upnice množství. </text:p>
          </table:table-cell>
        </table:table-row>
        <table:table-row>
          <table:table-cell office:value-type="string" table:style-name="tablecell">
            <text:p text:style-name="tablealignleft"> Od množství 1 až Od množství 20 </text:p>
          </table:table-cell>
          <table:table-cell office:value-type="string" table:style-name="tablecell">
            <text:p text:style-name="tablealignleft"> Hodnoty stupnice vzestupně. Zadaná hodnota vždy udává, od kterého množství daná stupnice platí. </text:p>
          </table:table-cell>
        </table:table-row>
      </table:table>
      <text:p text:style-name="Text_20_body">// Strana: /basstamm/sawmesta00w/sawmesta101f // <text:line-break/>
// Strana: /basstamm/sawmesta00w/_set_0 // <text:line-break/>
// Strana: /basstamm/sawmesta00w/_set_1 // <text:line-break/>
// Strana: /basstamm/sawmesta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57:34</meta:creation-date>
    <dc:creator>Generated</dc:creator>
    <dc:date>2026-08-17T17::57:34</dc:date>
    <dc:language>en-US</dc:language>
    <meta:editing-cycles>1</meta:editing-cycles>
    <meta:editing-duration>PT0S</meta:editing-duration>
    <dc:title>i2doku-cz:020-ciselniky:090-cenove-tabulky:010-sawmesta00w:start</dc:title>
  </office:meta>
</office:document-meta>
</file>